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Normalny_20_2"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Normalny_20_2">
      <style:table-cell-properties fo:background-color="#000000"/>
    </style:style>
    <style:style style:name="ce3" style:family="table-cell" style:parent-style-name="Normalny_20_2">
      <style:table-cell-properties style:glyph-orientation-vertical="0" fo:background-color="#c0c0c0" style:cell-protect="protected formula-hidden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Normalny_20_2">
      <style:table-cell-properties fo:background-color="#000000"/>
      <style:text-properties fo:font-weight="bold" style:font-weight-asian="bold" style:font-weight-complex="bold"/>
    </style:style>
    <style:style style:name="ce5" style:family="table-cell" style:parent-style-name="Normalny_20_2">
      <style:text-properties fo:color="#ff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map style:condition="is-true-formula(LEN(TRIM([.A1]))&gt;0)" style:apply-style-name="ConditionalStyle_5f_13" style:base-cell-address="Tabelle1.A1"/>
    </style:style>
    <style:style style:name="ce7" style:family="table-cell" style:parent-style-name="Default">
      <style:text-properties fo:color="#0000cc" fo:font-size="12pt" fo:font-weight="bold" style:font-size-asian="12pt" style:font-weight-asian="bold" style:font-size-complex="12pt" style:font-weight-complex="bold"/>
    </style:style>
    <style:style style:name="ce8" style:family="table-cell" style:parent-style-name="Normalny_20_2" style:data-style-name="N107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font-weight="bold" style:font-weight-asian="bold" style:font-weight-complex="bold"/>
    </style:style>
    <style:style style:name="ce9" style:family="table-cell" style:parent-style-name="Normalny_20_2" style:data-style-name="N107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" style:family="table-cell" style:parent-style-name="Normalny_20_2" style:data-style-name="N0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Normalny_20_2">
      <style:text-properties fo:color="#0000cc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" style:family="table-cell" style:parent-style-name="Normalny_20_2" style:data-style-name="N0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font-weight="bold" style:font-weight-asian="bold" style:font-weight-complex="bold"/>
    </style:style>
  </office:automatic-styles>
  <office:body>
    <office:spreadsheet>
      <table:table table:name="Tabelle1" table:style-name="ta1" table:print="false">
        <table:table-column table:style-name="co1" table:default-cell-style-name="ce3"/>
        <table:table-column table:style-name="co1" table:number-columns-repeated="14" table:default-cell-style-name="ce10"/>
        <table:table-column table:style-name="co1" table:default-cell-style-name="Default"/>
        <table:table-row table:style-name="ro1" table:number-rows-repeated="2">
          <table:table-cell table:style-name="Default" table:number-columns-repeated="15"/>
          <table:table-cell/>
        </table:table-row>
        <table:table-row table:style-name="ro2">
          <table:table-cell table:style-name="Normalny_20_2"/>
          <table:table-cell table:style-name="ce5" office:value-type="string">
            <text:p>INSEKTENSCHUTZ RAHMEN SETS ECO-LINE</text:p>
          </table:table-cell>
          <table:table-cell table:style-name="Normalny_20_2" table:number-columns-repeated="14"/>
        </table:table-row>
        <table:table-row table:style-name="ro1">
          <table:table-cell table:style-name="ce1"/>
          <table:table-cell table:style-name="Normalny_20_2" table:number-columns-repeated="15"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 table:style-name="Normalny_20_2"/>
        </table:table-row>
        <table:table-row table:style-name="ro3">
          <table:table-cell office:value-type="float" office:value="500">
            <text:p>500</text:p>
          </table:table-cell>
          <table:table-cell table:number-columns-repeated="2" table:style-name="ce6" office:value-type="float" office:value="14">
            <text:p>14</text:p>
          </table:table-cell>
          <table:table-cell table:number-columns-repeated="3" table:style-name="ce6" office:value-type="float" office:value="15">
            <text:p>15</text:p>
          </table:table-cell>
          <table:table-cell table:number-columns-repeated="2" table:style-name="ce6" office:value-type="float" office:value="16">
            <text:p>16</text:p>
          </table:table-cell>
          <table:table-cell table:number-columns-repeated="2"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number-columns-repeated="2" table:style-name="ce6" office:value-type="float" office:value="22">
            <text:p>22</text:p>
          </table:table-cell>
          <table:table-cell table:number-columns-repeated="2" table:style-name="ce6" office:value-type="float" office:value="23">
            <text:p>23</text:p>
          </table:table-cell>
          <table:table-cell table:style-name="Normalny_20_2"/>
        </table:table-row>
        <table:table-row table:style-name="ro3">
          <table:table-cell office:value-type="float" office:value="600">
            <text:p>600</text:p>
          </table:table-cell>
          <table:table-cell table:number-columns-repeated="2" table:style-name="ce6" office:value-type="float" office:value="14">
            <text:p>14</text:p>
          </table:table-cell>
          <table:table-cell table:number-columns-repeated="2" table:style-name="ce6" office:value-type="float" office:value="15">
            <text:p>15</text:p>
          </table:table-cell>
          <table:table-cell table:number-columns-repeated="2" table:style-name="ce6" office:value-type="float" office:value="16">
            <text:p>16</text:p>
          </table:table-cell>
          <table:table-cell table:number-columns-repeated="2"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number-columns-repeated="2" table:style-name="ce6" office:value-type="float" office:value="22">
            <text:p>22</text:p>
          </table:table-cell>
          <table:table-cell table:number-columns-repeated="2" table:style-name="ce6" office:value-type="float" office:value="23">
            <text:p>23</text:p>
          </table:table-cell>
          <table:table-cell table:style-name="ce6" office:value-type="float" office:value="24">
            <text:p>24</text:p>
          </table:table-cell>
          <table:table-cell table:style-name="Normalny_20_2"/>
        </table:table-row>
        <table:table-row table:style-name="ro3">
          <table:table-cell office:value-type="float" office:value="700">
            <text:p>700</text:p>
          </table:table-cell>
          <table:table-cell table:number-columns-repeated="3" table:style-name="ce6" office:value-type="float" office:value="15">
            <text:p>15</text:p>
          </table:table-cell>
          <table:table-cell table:number-columns-repeated="2" table:style-name="ce6" office:value-type="float" office:value="16">
            <text:p>16</text:p>
          </table:table-cell>
          <table:table-cell table:number-columns-repeated="2"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number-columns-repeated="2" table:style-name="ce6" office:value-type="float" office:value="22">
            <text:p>22</text:p>
          </table:table-cell>
          <table:table-cell table:style-name="ce6" office:value-type="float" office:value="23">
            <text:p>23</text:p>
          </table:table-cell>
          <table:table-cell table:number-columns-repeated="2" table:style-name="ce6" office:value-type="float" office:value="24">
            <text:p>24</text:p>
          </table:table-cell>
          <table:table-cell table:style-name="ce6" office:value-type="float" office:value="25">
            <text:p>25</text:p>
          </table:table-cell>
          <table:table-cell table:style-name="Normalny_20_2"/>
        </table:table-row>
        <table:table-row table:style-name="ro3">
          <table:table-cell office:value-type="float" office:value="800">
            <text:p>800</text:p>
          </table:table-cell>
          <table:table-cell table:number-columns-repeated="2" table:style-name="ce6" office:value-type="float" office:value="15">
            <text:p>15</text:p>
          </table:table-cell>
          <table:table-cell table:number-columns-repeated="2" table:style-name="ce6" office:value-type="float" office:value="16">
            <text:p>16</text:p>
          </table:table-cell>
          <table:table-cell table:number-columns-repeated="2"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number-columns-repeated="2" table:style-name="ce6" office:value-type="float" office:value="22">
            <text:p>22</text:p>
          </table:table-cell>
          <table:table-cell table:style-name="ce6" office:value-type="float" office:value="23">
            <text:p>23</text:p>
          </table:table-cell>
          <table:table-cell table:number-columns-repeated="2" table:style-name="ce6" office:value-type="float" office:value="24">
            <text:p>24</text:p>
          </table:table-cell>
          <table:table-cell table:number-columns-repeated="2" table:style-name="ce6" office:value-type="float" office:value="25">
            <text:p>25</text:p>
          </table:table-cell>
          <table:table-cell table:style-name="Normalny_20_2"/>
        </table:table-row>
        <table:table-row table:style-name="ro3">
          <table:table-cell office:value-type="float" office:value="900">
            <text:p>900</text:p>
          </table:table-cell>
          <table:table-cell table:style-name="ce6" office:value-type="float" office:value="15">
            <text:p>15</text:p>
          </table:table-cell>
          <table:table-cell table:number-columns-repeated="2" table:style-name="ce6" office:value-type="float" office:value="16">
            <text:p>16</text:p>
          </table:table-cell>
          <table:table-cell table:number-columns-repeated="2"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2">
            <text:p>22</text:p>
          </table:table-cell>
          <table:table-cell table:number-columns-repeated="2" table:style-name="ce6" office:value-type="float" office:value="23">
            <text:p>23</text:p>
          </table:table-cell>
          <table:table-cell table:number-columns-repeated="2" table:style-name="ce6" office:value-type="float" office:value="24">
            <text:p>24</text:p>
          </table:table-cell>
          <table:table-cell table:style-name="ce6" office:value-type="float" office:value="25">
            <text:p>25</text:p>
          </table:table-cell>
          <table:table-cell table:number-columns-repeated="2" table:style-name="ce6" office:value-type="float" office:value="26">
            <text:p>26</text:p>
          </table:table-cell>
          <table:table-cell table:style-name="Normalny_20_2"/>
        </table:table-row>
        <table:table-row table:style-name="ro3">
          <table:table-cell office:value-type="float" office:value="1000">
            <text:p>1000</text:p>
          </table:table-cell>
          <table:table-cell table:number-columns-repeated="2" table:style-name="ce6" office:value-type="float" office:value="16">
            <text:p>16</text:p>
          </table:table-cell>
          <table:table-cell table:number-columns-repeated="2"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3">
            <text:p>23</text:p>
          </table:table-cell>
          <table:table-cell table:number-columns-repeated="2" table:style-name="ce6" office:value-type="float" office:value="24">
            <text:p>24</text:p>
          </table:table-cell>
          <table:table-cell table:number-columns-repeated="2" table:style-name="ce6" office:value-type="float" office:value="25">
            <text:p>25</text:p>
          </table:table-cell>
          <table:table-cell table:number-columns-repeated="2" table:style-name="ce6" office:value-type="float" office:value="26">
            <text:p>26</text:p>
          </table:table-cell>
          <table:table-cell table:style-name="ce6" office:value-type="float" office:value="28">
            <text:p>28</text:p>
          </table:table-cell>
          <table:table-cell table:style-name="Normalny_20_2"/>
        </table:table-row>
        <table:table-row table:style-name="ro3">
          <table:table-cell office:value-type="float" office:value="1100">
            <text:p>1100</text:p>
          </table:table-cell>
          <table:table-cell table:style-name="ce6" office:value-type="float" office:value="16">
            <text:p>16</text:p>
          </table:table-cell>
          <table:table-cell table:number-columns-repeated="2"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3">
            <text:p>23</text:p>
          </table:table-cell>
          <table:table-cell table:number-columns-repeated="2" table:style-name="ce6" office:value-type="float" office:value="24">
            <text:p>24</text:p>
          </table:table-cell>
          <table:table-cell table:number-columns-repeated="2" table:style-name="ce6" office:value-type="float" office:value="25">
            <text:p>25</text:p>
          </table:table-cell>
          <table:table-cell table:style-name="ce6" office:value-type="float" office:value="26">
            <text:p>26</text:p>
          </table:table-cell>
          <table:table-cell table:number-columns-repeated="2" table:style-name="ce6" office:value-type="float" office:value="28">
            <text:p>28</text:p>
          </table:table-cell>
          <table:table-cell table:style-name="ce6" office:value-type="float" office:value="31">
            <text:p>31</text:p>
          </table:table-cell>
          <table:table-cell table:style-name="Normalny_20_2"/>
        </table:table-row>
        <table:table-row table:style-name="ro3">
          <table:table-cell office:value-type="float" office:value="1200">
            <text:p>1200</text:p>
          </table:table-cell>
          <table:table-cell table:number-columns-repeated="2"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3">
            <text:p>23</text:p>
          </table:table-cell>
          <table:table-cell table:number-columns-repeated="2" table:style-name="ce6" office:value-type="float" office:value="24">
            <text:p>24</text:p>
          </table:table-cell>
          <table:table-cell table:number-columns-repeated="2" table:style-name="ce6" office:value-type="float" office:value="25">
            <text:p>25</text:p>
          </table:table-cell>
          <table:table-cell table:style-name="ce6" office:value-type="float" office:value="26">
            <text:p>26</text:p>
          </table:table-cell>
          <table:table-cell table:number-columns-repeated="2" table:style-name="ce6" office:value-type="float" office:value="28">
            <text:p>28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32">
            <text:p>32</text:p>
          </table:table-cell>
          <table:table-cell table:style-name="Normalny_20_2"/>
        </table:table-row>
        <table:table-row table:style-name="ro3">
          <table:table-cell office:value-type="float" office:value="1300">
            <text:p>130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number-columns-repeated="2" table:style-name="ce6" office:value-type="float" office:value="22">
            <text:p>22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4">
            <text:p>24</text:p>
          </table:table-cell>
          <table:table-cell table:number-columns-repeated="2" table:style-name="ce6" office:value-type="float" office:value="25">
            <text:p>25</text:p>
          </table:table-cell>
          <table:table-cell table:number-columns-repeated="2" table:style-name="ce6" office:value-type="float" office:value="26">
            <text:p>2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1">
            <text:p>31</text:p>
          </table:table-cell>
          <table:table-cell table:number-columns-repeated="2" table:style-name="ce6" office:value-type="float" office:value="32">
            <text:p>32</text:p>
          </table:table-cell>
          <table:table-cell table:style-name="Normalny_20_2"/>
        </table:table-row>
        <table:table-row table:style-name="ro3">
          <table:table-cell office:value-type="float" office:value="1400">
            <text:p>1400</text:p>
          </table:table-cell>
          <table:table-cell table:style-name="ce6" office:value-type="float" office:value="18">
            <text:p>18</text:p>
          </table:table-cell>
          <table:table-cell table:number-columns-repeated="2" table:style-name="ce6" office:value-type="float" office:value="22">
            <text:p>22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4">
            <text:p>24</text:p>
          </table:table-cell>
          <table:table-cell table:number-columns-repeated="2" table:style-name="ce6" office:value-type="float" office:value="25">
            <text:p>25</text:p>
          </table:table-cell>
          <table:table-cell table:number-columns-repeated="2" table:style-name="ce6" office:value-type="float" office:value="26">
            <text:p>2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1">
            <text:p>31</text:p>
          </table:table-cell>
          <table:table-cell table:number-columns-repeated="2" table:style-name="ce6" office:value-type="float" office:value="32">
            <text:p>32</text:p>
          </table:table-cell>
          <table:table-cell table:style-name="ce6" office:value-type="float" office:value="36">
            <text:p>36</text:p>
          </table:table-cell>
          <table:table-cell table:style-name="Normalny_20_2"/>
        </table:table-row>
        <table:table-row table:style-name="ro3">
          <table:table-cell office:value-type="float" office:value="1500">
            <text:p>1500</text:p>
          </table:table-cell>
          <table:table-cell table:number-columns-repeated="2" table:style-name="ce6" office:value-type="float" office:value="22">
            <text:p>22</text:p>
          </table:table-cell>
          <table:table-cell table:style-name="ce6" office:value-type="float" office:value="23">
            <text:p>23</text:p>
          </table:table-cell>
          <table:table-cell table:number-columns-repeated="2" table:style-name="ce6" office:value-type="float" office:value="24">
            <text:p>24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6">
            <text:p>26</text:p>
          </table:table-cell>
          <table:table-cell table:number-columns-repeated="2" table:style-name="ce6" office:value-type="float" office:value="28">
            <text:p>28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32">
            <text:p>32</text:p>
          </table:table-cell>
          <table:table-cell table:number-columns-repeated="2" table:style-name="ce6" office:value-type="float" office:value="36">
            <text:p>36</text:p>
          </table:table-cell>
          <table:table-cell table:style-name="ce6" office:value-type="float" office:value="39">
            <text:p>39</text:p>
          </table:table-cell>
          <table:table-cell table:style-name="Normalny_20_2"/>
        </table:table-row>
        <table:table-row table:style-name="ro3">
          <table:table-cell office:value-type="float" office:value="1600">
            <text:p>1600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3">
            <text:p>23</text:p>
          </table:table-cell>
          <table:table-cell table:number-columns-repeated="2" table:style-name="ce6" office:value-type="float" office:value="24">
            <text:p>24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6">
            <text:p>26</text:p>
          </table:table-cell>
          <table:table-cell table:number-columns-repeated="2" table:style-name="ce6" office:value-type="float" office:value="28">
            <text:p>28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8">
            <text:p>38</text:p>
          </table:table-cell>
          <table:table-cell table:number-columns-repeated="2" table:style-name="ce6" office:value-type="float" office:value="39">
            <text:p>39</text:p>
          </table:table-cell>
          <table:table-cell table:style-name="Normalny_20_2"/>
        </table:table-row>
        <table:table-row table:style-name="ro3">
          <table:table-cell office:value-type="float" office:value="1700">
            <text:p>1700</text:p>
          </table:table-cell>
          <table:table-cell table:number-columns-repeated="2" table:style-name="ce6" office:value-type="float" office:value="23">
            <text:p>23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5">
            <text:p>25</text:p>
          </table:table-cell>
          <table:table-cell table:number-columns-repeated="2" table:style-name="ce6" office:value-type="float" office:value="26">
            <text:p>2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1">
            <text:p>31</text:p>
          </table:table-cell>
          <table:table-cell table:number-columns-repeated="2" table:style-name="ce6" office:value-type="float" office:value="32">
            <text:p>32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9">
            <text:p>39</text:p>
          </table:table-cell>
          <table:table-cell table:number-columns-repeated="2" table:style-name="ce6"/>
          <table:table-cell table:style-name="Normalny_20_2"/>
        </table:table-row>
        <table:table-row table:style-name="ro3">
          <table:table-cell office:value-type="float" office:value="1800">
            <text:p>1800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4">
            <text:p>24</text:p>
          </table:table-cell>
          <table:table-cell table:number-columns-repeated="2" table:style-name="ce6" office:value-type="float" office:value="25">
            <text:p>2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1">
            <text:p>31</text:p>
          </table:table-cell>
          <table:table-cell table:number-columns-repeated="2" table:style-name="ce6" office:value-type="float" office:value="32">
            <text:p>32</text:p>
          </table:table-cell>
          <table:table-cell table:style-name="ce6" office:value-type="float" office:value="36">
            <text:p>36</text:p>
          </table:table-cell>
          <table:table-cell table:number-columns-repeated="2" table:style-name="ce6" office:value-type="float" office:value="39">
            <text:p>39</text:p>
          </table:table-cell>
          <table:table-cell table:number-columns-repeated="2" table:style-name="ce6"/>
          <table:table-cell table:style-name="Normalny_20_2"/>
        </table:table-row>
        <table:table-row table:style-name="ro3">
          <table:table-cell office:value-type="float" office:value="1900">
            <text:p>1900</text:p>
          </table:table-cell>
          <table:table-cell table:number-columns-repeated="2" table:style-name="ce6" office:value-type="float" office:value="24">
            <text:p>24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6">
            <text:p>26</text:p>
          </table:table-cell>
          <table:table-cell table:number-columns-repeated="2" table:style-name="ce6" office:value-type="float" office:value="28">
            <text:p>28</text:p>
          </table:table-cell>
          <table:table-cell table:number-columns-repeated="8" table:style-name="ce6"/>
          <table:table-cell table:style-name="Normalny_20_2"/>
        </table:table-row>
        <table:table-row table:style-name="ro3">
          <table:table-cell office:value-type="float" office:value="2000">
            <text:p>2000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5">
            <text:p>25</text:p>
          </table:table-cell>
          <table:table-cell table:number-columns-repeated="2" table:style-name="ce6" office:value-type="float" office:value="26">
            <text:p>26</text:p>
          </table:table-cell>
          <table:table-cell table:style-name="ce6" office:value-type="float" office:value="28">
            <text:p>28</text:p>
          </table:table-cell>
          <table:table-cell table:number-columns-repeated="9" table:style-name="ce6"/>
          <table:table-cell table:style-name="Normalny_20_2"/>
        </table:table-row>
        <table:table-row table:style-name="ro1">
          <table:table-cell table:style-name="Default" table:number-columns-repeated="15"/>
          <table:table-cell/>
        </table:table-row>
        <table:table-row table:style-name="ro2">
          <table:table-cell table:style-name="Default"/>
          <table:table-cell table:style-name="ce7" office:value-type="string">
            <text:p>INSEKTENSCHUTZ RAHMEN SETS ECO-LINE – VK EBAY</text:p>
          </table:table-cell>
          <table:table-cell table:style-name="Default" table:number-columns-repeated="13"/>
          <table:table-cell/>
        </table:table-row>
        <table:table-row table:style-name="ro1">
          <table:table-cell table:style-name="Default" table:number-columns-repeated="15"/>
          <table:table-cell/>
        </table:table-row>
        <table:table-row table:style-name="ro1">
          <table:table-cell table:style-name="ce4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/>
        </table:table-row>
        <table:table-row table:style-name="ro1">
          <table:table-cell office:value-type="float" office:value="500">
            <text:p>500</text:p>
          </table:table-cell>
          <table:table-cell table:style-name="ce8" table:formula="of:=([.B6]-([.B6]*34/100))*2*1.19" office:value-type="currency" office:currency="EUR" office:value="21.9912">
            <text:p>21,99 €</text:p>
          </table:table-cell>
          <table:table-cell table:style-name="ce8" table:formula="of:=([.C6]-([.C6]*34/100))*2*1.19" office:value-type="currency" office:currency="EUR" office:value="21.9912">
            <text:p>21,99 €</text:p>
          </table:table-cell>
          <table:table-cell table:style-name="ce8" table:formula="of:=([.D6]-([.D6]*34/100))*2*1.19" office:value-type="currency" office:currency="EUR" office:value="23.562">
            <text:p>23,56 €</text:p>
          </table:table-cell>
          <table:table-cell table:style-name="ce8" table:formula="of:=([.E6]-([.E6]*34/100))*2*1.19" office:value-type="currency" office:currency="EUR" office:value="23.562">
            <text:p>23,56 €</text:p>
          </table:table-cell>
          <table:table-cell table:style-name="ce8" table:formula="of:=([.F6]-([.F6]*34/100))*2*1.19" office:value-type="currency" office:currency="EUR" office:value="23.562">
            <text:p>23,56 €</text:p>
          </table:table-cell>
          <table:table-cell table:style-name="ce8" table:formula="of:=([.G6]-([.G6]*34/100))*2*1.19" office:value-type="currency" office:currency="EUR" office:value="25.1328">
            <text:p>25,13 €</text:p>
          </table:table-cell>
          <table:table-cell table:style-name="ce8" table:formula="of:=([.H6]-([.H6]*34/100))*2*1.19" office:value-type="currency" office:currency="EUR" office:value="25.1328">
            <text:p>25,13 €</text:p>
          </table:table-cell>
          <table:table-cell table:style-name="ce9" table:formula="of:=([.I6]-([.I6]*34/100))*2*1.19" office:value-type="currency" office:currency="EUR" office:value="26.7036">
            <text:p>26,70 €</text:p>
          </table:table-cell>
          <table:table-cell table:style-name="ce9" table:formula="of:=([.J6]-([.J6]*34/100))*2*1.19" office:value-type="currency" office:currency="EUR" office:value="26.7036">
            <text:p>26,70 €</text:p>
          </table:table-cell>
          <table:table-cell table:style-name="ce9" table:formula="of:=([.K6]-([.K6]*34/100))*2*1.19" office:value-type="currency" office:currency="EUR" office:value="28.2744">
            <text:p>28,27 €</text:p>
          </table:table-cell>
          <table:table-cell table:style-name="ce9" table:formula="of:=([.L6]-([.L6]*34/100))*2*1.19" office:value-type="currency" office:currency="EUR" office:value="34.5576">
            <text:p>34,56 €</text:p>
          </table:table-cell>
          <table:table-cell table:style-name="ce9" table:formula="of:=([.M6]-([.M6]*34/100))*2*1.19" office:value-type="currency" office:currency="EUR" office:value="34.5576">
            <text:p>34,56 €</text:p>
          </table:table-cell>
          <table:table-cell table:style-name="ce9" table:formula="of:=([.N6]-([.N6]*34/100))*2*1.19" office:value-type="currency" office:currency="EUR" office:value="36.1284">
            <text:p>36,13 €</text:p>
          </table:table-cell>
          <table:table-cell table:style-name="ce9" table:formula="of:=([.O6]-([.O6]*34/100))*2*1.19" office:value-type="currency" office:currency="EUR" office:value="36.1284">
            <text:p>36,13 €</text:p>
          </table:table-cell>
          <table:table-cell/>
        </table:table-row>
        <table:table-row table:style-name="ro1">
          <table:table-cell office:value-type="float" office:value="600">
            <text:p>600</text:p>
          </table:table-cell>
          <table:table-cell table:style-name="ce8" table:formula="of:=([.B7]-([.B7]*34/100))*2*1.19" office:value-type="currency" office:currency="EUR" office:value="21.9912">
            <text:p>21,99 €</text:p>
          </table:table-cell>
          <table:table-cell table:style-name="ce8" table:formula="of:=([.C7]-([.C7]*34/100))*2*1.19" office:value-type="currency" office:currency="EUR" office:value="21.9912">
            <text:p>21,99 €</text:p>
          </table:table-cell>
          <table:table-cell table:style-name="ce8" table:formula="of:=([.D7]-([.D7]*34/100))*2*1.19" office:value-type="currency" office:currency="EUR" office:value="23.562">
            <text:p>23,56 €</text:p>
          </table:table-cell>
          <table:table-cell table:style-name="ce8" table:formula="of:=([.E7]-([.E7]*34/100))*2*1.19" office:value-type="currency" office:currency="EUR" office:value="23.562">
            <text:p>23,56 €</text:p>
          </table:table-cell>
          <table:table-cell table:style-name="ce8" table:formula="of:=([.F7]-([.F7]*34/100))*2*1.19" office:value-type="currency" office:currency="EUR" office:value="25.1328">
            <text:p>25,13 €</text:p>
          </table:table-cell>
          <table:table-cell table:style-name="ce8" table:formula="of:=([.G7]-([.G7]*34/100))*2*1.19" office:value-type="currency" office:currency="EUR" office:value="25.1328">
            <text:p>25,13 €</text:p>
          </table:table-cell>
          <table:table-cell table:style-name="ce8" table:formula="of:=([.H7]-([.H7]*34/100))*2*1.19" office:value-type="currency" office:currency="EUR" office:value="26.7036">
            <text:p>26,70 €</text:p>
          </table:table-cell>
          <table:table-cell table:style-name="ce9" table:formula="of:=([.I7]-([.I7]*34/100))*2*1.19" office:value-type="currency" office:currency="EUR" office:value="26.7036">
            <text:p>26,70 €</text:p>
          </table:table-cell>
          <table:table-cell table:style-name="ce9" table:formula="of:=([.J7]-([.J7]*34/100))*2*1.19" office:value-type="currency" office:currency="EUR" office:value="28.2744">
            <text:p>28,27 €</text:p>
          </table:table-cell>
          <table:table-cell table:style-name="ce9" table:formula="of:=([.K7]-([.K7]*34/100))*2*1.19" office:value-type="currency" office:currency="EUR" office:value="34.5576">
            <text:p>34,56 €</text:p>
          </table:table-cell>
          <table:table-cell table:style-name="ce9" table:formula="of:=([.L7]-([.L7]*34/100))*2*1.19" office:value-type="currency" office:currency="EUR" office:value="34.5576">
            <text:p>34,56 €</text:p>
          </table:table-cell>
          <table:table-cell table:style-name="ce9" table:formula="of:=([.M7]-([.M7]*34/100))*2*1.19" office:value-type="currency" office:currency="EUR" office:value="36.1284">
            <text:p>36,13 €</text:p>
          </table:table-cell>
          <table:table-cell table:style-name="ce9" table:formula="of:=([.N7]-([.N7]*34/100))*2*1.19" office:value-type="currency" office:currency="EUR" office:value="36.1284">
            <text:p>36,13 €</text:p>
          </table:table-cell>
          <table:table-cell table:style-name="ce9" table:formula="of:=([.O7]-([.O7]*34/100))*2*1.19" office:value-type="currency" office:currency="EUR" office:value="37.6992">
            <text:p>37,70 €</text:p>
          </table:table-cell>
          <table:table-cell/>
        </table:table-row>
        <table:table-row table:style-name="ro1">
          <table:table-cell office:value-type="float" office:value="700">
            <text:p>700</text:p>
          </table:table-cell>
          <table:table-cell table:style-name="ce8" table:formula="of:=([.B8]-([.B8]*34/100))*2*1.19" office:value-type="currency" office:currency="EUR" office:value="23.562">
            <text:p>23,56 €</text:p>
          </table:table-cell>
          <table:table-cell table:style-name="ce8" table:formula="of:=([.C8]-([.C8]*34/100))*2*1.19" office:value-type="currency" office:currency="EUR" office:value="23.562">
            <text:p>23,56 €</text:p>
          </table:table-cell>
          <table:table-cell table:style-name="ce8" table:formula="of:=([.D8]-([.D8]*34/100))*2*1.19" office:value-type="currency" office:currency="EUR" office:value="23.562">
            <text:p>23,56 €</text:p>
          </table:table-cell>
          <table:table-cell table:style-name="ce8" table:formula="of:=([.E8]-([.E8]*34/100))*2*1.19" office:value-type="currency" office:currency="EUR" office:value="25.1328">
            <text:p>25,13 €</text:p>
          </table:table-cell>
          <table:table-cell table:style-name="ce8" table:formula="of:=([.F8]-([.F8]*34/100))*2*1.19" office:value-type="currency" office:currency="EUR" office:value="25.1328">
            <text:p>25,13 €</text:p>
          </table:table-cell>
          <table:table-cell table:style-name="ce8" table:formula="of:=([.G8]-([.G8]*34/100))*2*1.19" office:value-type="currency" office:currency="EUR" office:value="26.7036">
            <text:p>26,70 €</text:p>
          </table:table-cell>
          <table:table-cell table:style-name="ce8" table:formula="of:=([.H8]-([.H8]*34/100))*2*1.19" office:value-type="currency" office:currency="EUR" office:value="26.7036">
            <text:p>26,70 €</text:p>
          </table:table-cell>
          <table:table-cell table:style-name="ce9" table:formula="of:=([.I8]-([.I8]*34/100))*2*1.19" office:value-type="currency" office:currency="EUR" office:value="28.2744">
            <text:p>28,27 €</text:p>
          </table:table-cell>
          <table:table-cell table:style-name="ce9" table:formula="of:=([.J8]-([.J8]*34/100))*2*1.19" office:value-type="currency" office:currency="EUR" office:value="34.5576">
            <text:p>34,56 €</text:p>
          </table:table-cell>
          <table:table-cell table:style-name="ce9" table:formula="of:=([.K8]-([.K8]*34/100))*2*1.19" office:value-type="currency" office:currency="EUR" office:value="34.5576">
            <text:p>34,56 €</text:p>
          </table:table-cell>
          <table:table-cell table:style-name="ce9" table:formula="of:=([.L8]-([.L8]*34/100))*2*1.19" office:value-type="currency" office:currency="EUR" office:value="36.1284">
            <text:p>36,13 €</text:p>
          </table:table-cell>
          <table:table-cell table:style-name="ce9" table:formula="of:=([.M8]-([.M8]*34/100))*2*1.19" office:value-type="currency" office:currency="EUR" office:value="37.6992">
            <text:p>37,70 €</text:p>
          </table:table-cell>
          <table:table-cell table:style-name="ce9" table:formula="of:=([.N8]-([.N8]*34/100))*2*1.19" office:value-type="currency" office:currency="EUR" office:value="37.6992">
            <text:p>37,70 €</text:p>
          </table:table-cell>
          <table:table-cell table:style-name="ce9" table:formula="of:=([.O8]-([.O8]*34/100))*2*1.19" office:value-type="currency" office:currency="EUR" office:value="39.27">
            <text:p>39,27 €</text:p>
          </table:table-cell>
          <table:table-cell/>
        </table:table-row>
        <table:table-row table:style-name="ro1">
          <table:table-cell office:value-type="float" office:value="800">
            <text:p>800</text:p>
          </table:table-cell>
          <table:table-cell table:style-name="ce8" table:formula="of:=([.B9]-([.B9]*34/100))*2*1.19" office:value-type="currency" office:currency="EUR" office:value="23.562">
            <text:p>23,56 €</text:p>
          </table:table-cell>
          <table:table-cell table:style-name="ce8" table:formula="of:=([.C9]-([.C9]*34/100))*2*1.19" office:value-type="currency" office:currency="EUR" office:value="23.562">
            <text:p>23,56 €</text:p>
          </table:table-cell>
          <table:table-cell table:style-name="ce8" table:formula="of:=([.D9]-([.D9]*34/100))*2*1.19" office:value-type="currency" office:currency="EUR" office:value="25.1328">
            <text:p>25,13 €</text:p>
          </table:table-cell>
          <table:table-cell table:style-name="ce8" table:formula="of:=([.E9]-([.E9]*34/100))*2*1.19" office:value-type="currency" office:currency="EUR" office:value="25.1328">
            <text:p>25,13 €</text:p>
          </table:table-cell>
          <table:table-cell table:style-name="ce8" table:formula="of:=([.F9]-([.F9]*34/100))*2*1.19" office:value-type="currency" office:currency="EUR" office:value="26.7036">
            <text:p>26,70 €</text:p>
          </table:table-cell>
          <table:table-cell table:style-name="ce8" table:formula="of:=([.G9]-([.G9]*34/100))*2*1.19" office:value-type="currency" office:currency="EUR" office:value="26.7036">
            <text:p>26,70 €</text:p>
          </table:table-cell>
          <table:table-cell table:style-name="ce8" table:formula="of:=([.H9]-([.H9]*34/100))*2*1.19" office:value-type="currency" office:currency="EUR" office:value="28.2744">
            <text:p>28,27 €</text:p>
          </table:table-cell>
          <table:table-cell table:style-name="ce9" table:formula="of:=([.I9]-([.I9]*34/100))*2*1.19" office:value-type="currency" office:currency="EUR" office:value="34.5576">
            <text:p>34,56 €</text:p>
          </table:table-cell>
          <table:table-cell table:style-name="ce9" table:formula="of:=([.J9]-([.J9]*34/100))*2*1.19" office:value-type="currency" office:currency="EUR" office:value="34.5576">
            <text:p>34,56 €</text:p>
          </table:table-cell>
          <table:table-cell table:style-name="ce9" table:formula="of:=([.K9]-([.K9]*34/100))*2*1.19" office:value-type="currency" office:currency="EUR" office:value="36.1284">
            <text:p>36,13 €</text:p>
          </table:table-cell>
          <table:table-cell table:style-name="ce9" table:formula="of:=([.L9]-([.L9]*34/100))*2*1.19" office:value-type="currency" office:currency="EUR" office:value="37.6992">
            <text:p>37,70 €</text:p>
          </table:table-cell>
          <table:table-cell table:style-name="ce9" table:formula="of:=([.M9]-([.M9]*34/100))*2*1.19" office:value-type="currency" office:currency="EUR" office:value="37.6992">
            <text:p>37,70 €</text:p>
          </table:table-cell>
          <table:table-cell table:style-name="ce9" table:formula="of:=([.N9]-([.N9]*34/100))*2*1.19" office:value-type="currency" office:currency="EUR" office:value="39.27">
            <text:p>39,27 €</text:p>
          </table:table-cell>
          <table:table-cell table:style-name="ce9" table:formula="of:=([.O9]-([.O9]*34/100))*2*1.19" office:value-type="currency" office:currency="EUR" office:value="39.27">
            <text:p>39,27 €</text:p>
          </table:table-cell>
          <table:table-cell/>
        </table:table-row>
        <table:table-row table:style-name="ro1">
          <table:table-cell office:value-type="float" office:value="900">
            <text:p>900</text:p>
          </table:table-cell>
          <table:table-cell table:style-name="ce8" table:formula="of:=([.B10]-([.B10]*34/100))*2*1.19" office:value-type="currency" office:currency="EUR" office:value="23.562">
            <text:p>23,56 €</text:p>
          </table:table-cell>
          <table:table-cell table:style-name="ce8" table:formula="of:=([.C10]-([.C10]*34/100))*2*1.19" office:value-type="currency" office:currency="EUR" office:value="25.1328">
            <text:p>25,13 €</text:p>
          </table:table-cell>
          <table:table-cell table:style-name="ce8" table:formula="of:=([.D10]-([.D10]*34/100))*2*1.19" office:value-type="currency" office:currency="EUR" office:value="25.1328">
            <text:p>25,13 €</text:p>
          </table:table-cell>
          <table:table-cell table:style-name="ce8" table:formula="of:=([.E10]-([.E10]*34/100))*2*1.19" office:value-type="currency" office:currency="EUR" office:value="26.7036">
            <text:p>26,70 €</text:p>
          </table:table-cell>
          <table:table-cell table:style-name="ce8" table:formula="of:=([.F10]-([.F10]*34/100))*2*1.19" office:value-type="currency" office:currency="EUR" office:value="26.7036">
            <text:p>26,70 €</text:p>
          </table:table-cell>
          <table:table-cell table:style-name="ce8" table:formula="of:=([.G10]-([.G10]*34/100))*2*1.19" office:value-type="currency" office:currency="EUR" office:value="28.2744">
            <text:p>28,27 €</text:p>
          </table:table-cell>
          <table:table-cell table:style-name="ce8" table:formula="of:=([.H10]-([.H10]*34/100))*2*1.19" office:value-type="currency" office:currency="EUR" office:value="34.5576">
            <text:p>34,56 €</text:p>
          </table:table-cell>
          <table:table-cell table:style-name="ce9" table:formula="of:=([.I10]-([.I10]*34/100))*2*1.19" office:value-type="currency" office:currency="EUR" office:value="36.1284">
            <text:p>36,13 €</text:p>
          </table:table-cell>
          <table:table-cell table:style-name="ce9" table:formula="of:=([.J10]-([.J10]*34/100))*2*1.19" office:value-type="currency" office:currency="EUR" office:value="36.1284">
            <text:p>36,13 €</text:p>
          </table:table-cell>
          <table:table-cell table:style-name="ce9" table:formula="of:=([.K10]-([.K10]*34/100))*2*1.19" office:value-type="currency" office:currency="EUR" office:value="37.6992">
            <text:p>37,70 €</text:p>
          </table:table-cell>
          <table:table-cell table:style-name="ce9" table:formula="of:=([.L10]-([.L10]*34/100))*2*1.19" office:value-type="currency" office:currency="EUR" office:value="37.6992">
            <text:p>37,70 €</text:p>
          </table:table-cell>
          <table:table-cell table:style-name="ce9" table:formula="of:=([.M10]-([.M10]*34/100))*2*1.19" office:value-type="currency" office:currency="EUR" office:value="39.27">
            <text:p>39,27 €</text:p>
          </table:table-cell>
          <table:table-cell table:style-name="ce9" table:formula="of:=([.N10]-([.N10]*34/100))*2*1.19" office:value-type="currency" office:currency="EUR" office:value="40.8408">
            <text:p>40,84 €</text:p>
          </table:table-cell>
          <table:table-cell table:style-name="ce9" table:formula="of:=([.O10]-([.O10]*34/100))*2*1.19" office:value-type="currency" office:currency="EUR" office:value="40.8408">
            <text:p>40,84 €</text:p>
          </table:table-cell>
          <table:table-cell/>
        </table:table-row>
        <table:table-row table:style-name="ro1">
          <table:table-cell office:value-type="float" office:value="1000">
            <text:p>1000</text:p>
          </table:table-cell>
          <table:table-cell table:style-name="ce8" table:formula="of:=([.B11]-([.B11]*34/100))*2*1.19" office:value-type="currency" office:currency="EUR" office:value="25.1328">
            <text:p>25,13 €</text:p>
          </table:table-cell>
          <table:table-cell table:style-name="ce8" table:formula="of:=([.C11]-([.C11]*34/100))*2*1.19" office:value-type="currency" office:currency="EUR" office:value="25.1328">
            <text:p>25,13 €</text:p>
          </table:table-cell>
          <table:table-cell table:style-name="ce8" table:formula="of:=([.D11]-([.D11]*34/100))*2*1.19" office:value-type="currency" office:currency="EUR" office:value="26.7036">
            <text:p>26,70 €</text:p>
          </table:table-cell>
          <table:table-cell table:style-name="ce8" table:formula="of:=([.E11]-([.E11]*34/100))*2*1.19" office:value-type="currency" office:currency="EUR" office:value="26.7036">
            <text:p>26,70 €</text:p>
          </table:table-cell>
          <table:table-cell table:style-name="ce8" table:formula="of:=([.F11]-([.F11]*34/100))*2*1.19" office:value-type="currency" office:currency="EUR" office:value="28.2744">
            <text:p>28,27 €</text:p>
          </table:table-cell>
          <table:table-cell table:style-name="ce8" table:formula="of:=([.G11]-([.G11]*34/100))*2*1.19" office:value-type="currency" office:currency="EUR" office:value="34.5576">
            <text:p>34,56 €</text:p>
          </table:table-cell>
          <table:table-cell table:style-name="ce8" table:formula="of:=([.H11]-([.H11]*34/100))*2*1.19" office:value-type="currency" office:currency="EUR" office:value="36.1284">
            <text:p>36,13 €</text:p>
          </table:table-cell>
          <table:table-cell table:style-name="ce9" table:formula="of:=([.I11]-([.I11]*34/100))*2*1.19" office:value-type="currency" office:currency="EUR" office:value="37.6992">
            <text:p>37,70 €</text:p>
          </table:table-cell>
          <table:table-cell table:style-name="ce9" table:formula="of:=([.J11]-([.J11]*34/100))*2*1.19" office:value-type="currency" office:currency="EUR" office:value="37.6992">
            <text:p>37,70 €</text:p>
          </table:table-cell>
          <table:table-cell table:style-name="ce9" table:formula="of:=([.K11]-([.K11]*34/100))*2*1.19" office:value-type="currency" office:currency="EUR" office:value="39.27">
            <text:p>39,27 €</text:p>
          </table:table-cell>
          <table:table-cell table:style-name="ce9" table:formula="of:=([.L11]-([.L11]*34/100))*2*1.19" office:value-type="currency" office:currency="EUR" office:value="39.27">
            <text:p>39,27 €</text:p>
          </table:table-cell>
          <table:table-cell table:style-name="ce9" table:formula="of:=([.M11]-([.M11]*34/100))*2*1.19" office:value-type="currency" office:currency="EUR" office:value="40.8408">
            <text:p>40,84 €</text:p>
          </table:table-cell>
          <table:table-cell table:style-name="ce9" table:formula="of:=([.N11]-([.N11]*34/100))*2*1.19" office:value-type="currency" office:currency="EUR" office:value="40.8408">
            <text:p>40,84 €</text:p>
          </table:table-cell>
          <table:table-cell table:style-name="ce9" table:formula="of:=([.O11]-([.O11]*34/100))*2*1.19" office:value-type="currency" office:currency="EUR" office:value="43.9824">
            <text:p>43,98 €</text:p>
          </table:table-cell>
          <table:table-cell/>
        </table:table-row>
        <table:table-row table:style-name="ro1">
          <table:table-cell office:value-type="float" office:value="1100">
            <text:p>1100</text:p>
          </table:table-cell>
          <table:table-cell table:style-name="ce8" table:formula="of:=([.B12]-([.B12]*34/100))*2*1.19" office:value-type="currency" office:currency="EUR" office:value="25.1328">
            <text:p>25,13 €</text:p>
          </table:table-cell>
          <table:table-cell table:style-name="ce8" table:formula="of:=([.C12]-([.C12]*34/100))*2*1.19" office:value-type="currency" office:currency="EUR" office:value="26.7036">
            <text:p>26,70 €</text:p>
          </table:table-cell>
          <table:table-cell table:style-name="ce8" table:formula="of:=([.D12]-([.D12]*34/100))*2*1.19" office:value-type="currency" office:currency="EUR" office:value="26.7036">
            <text:p>26,70 €</text:p>
          </table:table-cell>
          <table:table-cell table:style-name="ce8" table:formula="of:=([.E12]-([.E12]*34/100))*2*1.19" office:value-type="currency" office:currency="EUR" office:value="28.2744">
            <text:p>28,27 €</text:p>
          </table:table-cell>
          <table:table-cell table:style-name="ce8" table:formula="of:=([.F12]-([.F12]*34/100))*2*1.19" office:value-type="currency" office:currency="EUR" office:value="34.5576">
            <text:p>34,56 €</text:p>
          </table:table-cell>
          <table:table-cell table:style-name="ce8" table:formula="of:=([.G12]-([.G12]*34/100))*2*1.19" office:value-type="currency" office:currency="EUR" office:value="36.1284">
            <text:p>36,13 €</text:p>
          </table:table-cell>
          <table:table-cell table:style-name="ce8" table:formula="of:=([.H12]-([.H12]*34/100))*2*1.19" office:value-type="currency" office:currency="EUR" office:value="37.6992">
            <text:p>37,70 €</text:p>
          </table:table-cell>
          <table:table-cell table:style-name="ce9" table:formula="of:=([.I12]-([.I12]*34/100))*2*1.19" office:value-type="currency" office:currency="EUR" office:value="37.6992">
            <text:p>37,70 €</text:p>
          </table:table-cell>
          <table:table-cell table:style-name="ce9" table:formula="of:=([.J12]-([.J12]*34/100))*2*1.19" office:value-type="currency" office:currency="EUR" office:value="39.27">
            <text:p>39,27 €</text:p>
          </table:table-cell>
          <table:table-cell table:style-name="ce9" table:formula="of:=([.K12]-([.K12]*34/100))*2*1.19" office:value-type="currency" office:currency="EUR" office:value="39.27">
            <text:p>39,27 €</text:p>
          </table:table-cell>
          <table:table-cell table:style-name="ce9" table:formula="of:=([.L12]-([.L12]*34/100))*2*1.19" office:value-type="currency" office:currency="EUR" office:value="40.8408">
            <text:p>40,84 €</text:p>
          </table:table-cell>
          <table:table-cell table:style-name="ce9" table:formula="of:=([.M12]-([.M12]*34/100))*2*1.19" office:value-type="currency" office:currency="EUR" office:value="43.9824">
            <text:p>43,98 €</text:p>
          </table:table-cell>
          <table:table-cell table:style-name="ce9" table:formula="of:=([.N12]-([.N12]*34/100))*2*1.19" office:value-type="currency" office:currency="EUR" office:value="43.9824">
            <text:p>43,98 €</text:p>
          </table:table-cell>
          <table:table-cell table:style-name="ce9" table:formula="of:=([.O12]-([.O12]*34/100))*2*1.19" office:value-type="currency" office:currency="EUR" office:value="48.6948">
            <text:p>48,69 €</text:p>
          </table:table-cell>
          <table:table-cell/>
        </table:table-row>
        <table:table-row table:style-name="ro1">
          <table:table-cell office:value-type="float" office:value="1200">
            <text:p>1200</text:p>
          </table:table-cell>
          <table:table-cell table:style-name="ce8" table:formula="of:=([.B13]-([.B13]*34/100))*2*1.19" office:value-type="currency" office:currency="EUR" office:value="26.7036">
            <text:p>26,70 €</text:p>
          </table:table-cell>
          <table:table-cell table:style-name="ce8" table:formula="of:=([.C13]-([.C13]*34/100))*2*1.19" office:value-type="currency" office:currency="EUR" office:value="26.7036">
            <text:p>26,70 €</text:p>
          </table:table-cell>
          <table:table-cell table:style-name="ce8" table:formula="of:=([.D13]-([.D13]*34/100))*2*1.19" office:value-type="currency" office:currency="EUR" office:value="28.2744">
            <text:p>28,27 €</text:p>
          </table:table-cell>
          <table:table-cell table:style-name="ce8" table:formula="of:=([.E13]-([.E13]*34/100))*2*1.19" office:value-type="currency" office:currency="EUR" office:value="34.5576">
            <text:p>34,56 €</text:p>
          </table:table-cell>
          <table:table-cell table:style-name="ce8" table:formula="of:=([.F13]-([.F13]*34/100))*2*1.19" office:value-type="currency" office:currency="EUR" office:value="36.1284">
            <text:p>36,13 €</text:p>
          </table:table-cell>
          <table:table-cell table:style-name="ce8" table:formula="of:=([.G13]-([.G13]*34/100))*2*1.19" office:value-type="currency" office:currency="EUR" office:value="37.6992">
            <text:p>37,70 €</text:p>
          </table:table-cell>
          <table:table-cell table:style-name="ce8" table:formula="of:=([.H13]-([.H13]*34/100))*2*1.19" office:value-type="currency" office:currency="EUR" office:value="37.6992">
            <text:p>37,70 €</text:p>
          </table:table-cell>
          <table:table-cell table:style-name="ce9" table:formula="of:=([.I13]-([.I13]*34/100))*2*1.19" office:value-type="currency" office:currency="EUR" office:value="39.27">
            <text:p>39,27 €</text:p>
          </table:table-cell>
          <table:table-cell table:style-name="ce9" table:formula="of:=([.J13]-([.J13]*34/100))*2*1.19" office:value-type="currency" office:currency="EUR" office:value="39.27">
            <text:p>39,27 €</text:p>
          </table:table-cell>
          <table:table-cell table:style-name="ce9" table:formula="of:=([.K13]-([.K13]*34/100))*2*1.19" office:value-type="currency" office:currency="EUR" office:value="40.8408">
            <text:p>40,84 €</text:p>
          </table:table-cell>
          <table:table-cell table:style-name="ce9" table:formula="of:=([.L13]-([.L13]*34/100))*2*1.19" office:value-type="currency" office:currency="EUR" office:value="43.9824">
            <text:p>43,98 €</text:p>
          </table:table-cell>
          <table:table-cell table:style-name="ce9" table:formula="of:=([.M13]-([.M13]*34/100))*2*1.19" office:value-type="currency" office:currency="EUR" office:value="43.9824">
            <text:p>43,98 €</text:p>
          </table:table-cell>
          <table:table-cell table:style-name="ce9" table:formula="of:=([.N13]-([.N13]*34/100))*2*1.19" office:value-type="currency" office:currency="EUR" office:value="48.6948">
            <text:p>48,69 €</text:p>
          </table:table-cell>
          <table:table-cell table:style-name="ce9" table:formula="of:=([.O13]-([.O13]*34/100))*2*1.19" office:value-type="currency" office:currency="EUR" office:value="50.2656">
            <text:p>50,27 €</text:p>
          </table:table-cell>
          <table:table-cell/>
        </table:table-row>
        <table:table-row table:style-name="ro1">
          <table:table-cell office:value-type="float" office:value="1300">
            <text:p>1300</text:p>
          </table:table-cell>
          <table:table-cell table:style-name="ce8" table:formula="of:=([.B14]-([.B14]*34/100))*2*1.19" office:value-type="currency" office:currency="EUR" office:value="26.7036">
            <text:p>26,70 €</text:p>
          </table:table-cell>
          <table:table-cell table:style-name="ce8" table:formula="of:=([.C14]-([.C14]*34/100))*2*1.19" office:value-type="currency" office:currency="EUR" office:value="28.2744">
            <text:p>28,27 €</text:p>
          </table:table-cell>
          <table:table-cell table:style-name="ce8" table:formula="of:=([.D14]-([.D14]*34/100))*2*1.19" office:value-type="currency" office:currency="EUR" office:value="34.5576">
            <text:p>34,56 €</text:p>
          </table:table-cell>
          <table:table-cell table:style-name="ce8" table:formula="of:=([.E14]-([.E14]*34/100))*2*1.19" office:value-type="currency" office:currency="EUR" office:value="34.5576">
            <text:p>34,56 €</text:p>
          </table:table-cell>
          <table:table-cell table:style-name="ce8" table:formula="of:=([.F14]-([.F14]*34/100))*2*1.19" office:value-type="currency" office:currency="EUR" office:value="36.1284">
            <text:p>36,13 €</text:p>
          </table:table-cell>
          <table:table-cell table:style-name="ce8" table:formula="of:=([.G14]-([.G14]*34/100))*2*1.19" office:value-type="currency" office:currency="EUR" office:value="37.6992">
            <text:p>37,70 €</text:p>
          </table:table-cell>
          <table:table-cell table:style-name="ce8" table:formula="of:=([.H14]-([.H14]*34/100))*2*1.19" office:value-type="currency" office:currency="EUR" office:value="39.27">
            <text:p>39,27 €</text:p>
          </table:table-cell>
          <table:table-cell table:style-name="ce9" table:formula="of:=([.I14]-([.I14]*34/100))*2*1.19" office:value-type="currency" office:currency="EUR" office:value="39.27">
            <text:p>39,27 €</text:p>
          </table:table-cell>
          <table:table-cell table:style-name="ce9" table:formula="of:=([.J14]-([.J14]*34/100))*2*1.19" office:value-type="currency" office:currency="EUR" office:value="40.8408">
            <text:p>40,84 €</text:p>
          </table:table-cell>
          <table:table-cell table:style-name="ce9" table:formula="of:=([.K14]-([.K14]*34/100))*2*1.19" office:value-type="currency" office:currency="EUR" office:value="40.8408">
            <text:p>40,84 €</text:p>
          </table:table-cell>
          <table:table-cell table:style-name="ce9" table:formula="of:=([.L14]-([.L14]*34/100))*2*1.19" office:value-type="currency" office:currency="EUR" office:value="43.9824">
            <text:p>43,98 €</text:p>
          </table:table-cell>
          <table:table-cell table:style-name="ce9" table:formula="of:=([.M14]-([.M14]*34/100))*2*1.19" office:value-type="currency" office:currency="EUR" office:value="48.6948">
            <text:p>48,69 €</text:p>
          </table:table-cell>
          <table:table-cell table:style-name="ce9" table:formula="of:=([.N14]-([.N14]*34/100))*2*1.19" office:value-type="currency" office:currency="EUR" office:value="50.2656">
            <text:p>50,27 €</text:p>
          </table:table-cell>
          <table:table-cell table:style-name="ce9" table:formula="of:=([.O14]-([.O14]*34/100))*2*1.19" office:value-type="currency" office:currency="EUR" office:value="50.2656">
            <text:p>50,27 €</text:p>
          </table:table-cell>
          <table:table-cell/>
        </table:table-row>
        <table:table-row table:style-name="ro1">
          <table:table-cell office:value-type="float" office:value="1400">
            <text:p>1400</text:p>
          </table:table-cell>
          <table:table-cell table:style-name="ce8" table:formula="of:=([.B15]-([.B15]*34/100))*2*1.19" office:value-type="currency" office:currency="EUR" office:value="28.2744">
            <text:p>28,27 €</text:p>
          </table:table-cell>
          <table:table-cell table:style-name="ce8" table:formula="of:=([.C15]-([.C15]*34/100))*2*1.19" office:value-type="currency" office:currency="EUR" office:value="34.5576">
            <text:p>34,56 €</text:p>
          </table:table-cell>
          <table:table-cell table:style-name="ce8" table:formula="of:=([.D15]-([.D15]*34/100))*2*1.19" office:value-type="currency" office:currency="EUR" office:value="34.5576">
            <text:p>34,56 €</text:p>
          </table:table-cell>
          <table:table-cell table:style-name="ce8" table:formula="of:=([.E15]-([.E15]*34/100))*2*1.19" office:value-type="currency" office:currency="EUR" office:value="36.1284">
            <text:p>36,13 €</text:p>
          </table:table-cell>
          <table:table-cell table:style-name="ce8" table:formula="of:=([.F15]-([.F15]*34/100))*2*1.19" office:value-type="currency" office:currency="EUR" office:value="37.6992">
            <text:p>37,70 €</text:p>
          </table:table-cell>
          <table:table-cell table:style-name="ce8" table:formula="of:=([.G15]-([.G15]*34/100))*2*1.19" office:value-type="currency" office:currency="EUR" office:value="39.27">
            <text:p>39,27 €</text:p>
          </table:table-cell>
          <table:table-cell table:style-name="ce8" table:formula="of:=([.H15]-([.H15]*34/100))*2*1.19" office:value-type="currency" office:currency="EUR" office:value="39.27">
            <text:p>39,27 €</text:p>
          </table:table-cell>
          <table:table-cell table:style-name="ce9" table:formula="of:=([.I15]-([.I15]*34/100))*2*1.19" office:value-type="currency" office:currency="EUR" office:value="40.8408">
            <text:p>40,84 €</text:p>
          </table:table-cell>
          <table:table-cell table:style-name="ce9" table:formula="of:=([.J15]-([.J15]*34/100))*2*1.19" office:value-type="currency" office:currency="EUR" office:value="40.8408">
            <text:p>40,84 €</text:p>
          </table:table-cell>
          <table:table-cell table:style-name="ce9" table:formula="of:=([.K15]-([.K15]*34/100))*2*1.19" office:value-type="currency" office:currency="EUR" office:value="43.9824">
            <text:p>43,98 €</text:p>
          </table:table-cell>
          <table:table-cell table:style-name="ce9" table:formula="of:=([.L15]-([.L15]*34/100))*2*1.19" office:value-type="currency" office:currency="EUR" office:value="48.6948">
            <text:p>48,69 €</text:p>
          </table:table-cell>
          <table:table-cell table:style-name="ce9" table:formula="of:=([.M15]-([.M15]*34/100))*2*1.19" office:value-type="currency" office:currency="EUR" office:value="50.2656">
            <text:p>50,27 €</text:p>
          </table:table-cell>
          <table:table-cell table:style-name="ce9" table:formula="of:=([.N15]-([.N15]*34/100))*2*1.19" office:value-type="currency" office:currency="EUR" office:value="50.2656">
            <text:p>50,27 €</text:p>
          </table:table-cell>
          <table:table-cell table:style-name="ce9" table:formula="of:=([.O15]-([.O15]*34/100))*2*1.19" office:value-type="currency" office:currency="EUR" office:value="56.5488">
            <text:p>56,55 €</text:p>
          </table:table-cell>
          <table:table-cell/>
        </table:table-row>
        <table:table-row table:style-name="ro1">
          <table:table-cell office:value-type="float" office:value="1500">
            <text:p>1500</text:p>
          </table:table-cell>
          <table:table-cell table:style-name="ce9" table:formula="of:=([.B16]-([.B16]*34/100))*2*1.19" office:value-type="currency" office:currency="EUR" office:value="34.5576">
            <text:p>34,56 €</text:p>
          </table:table-cell>
          <table:table-cell table:style-name="ce9" table:formula="of:=([.C16]-([.C16]*34/100))*2*1.19" office:value-type="currency" office:currency="EUR" office:value="34.5576">
            <text:p>34,56 €</text:p>
          </table:table-cell>
          <table:table-cell table:style-name="ce9" table:formula="of:=([.D16]-([.D16]*34/100))*2*1.19" office:value-type="currency" office:currency="EUR" office:value="36.1284">
            <text:p>36,13 €</text:p>
          </table:table-cell>
          <table:table-cell table:style-name="ce9" table:formula="of:=([.E16]-([.E16]*34/100))*2*1.19" office:value-type="currency" office:currency="EUR" office:value="37.6992">
            <text:p>37,70 €</text:p>
          </table:table-cell>
          <table:table-cell table:style-name="ce9" table:formula="of:=([.F16]-([.F16]*34/100))*2*1.19" office:value-type="currency" office:currency="EUR" office:value="37.6992">
            <text:p>37,70 €</text:p>
          </table:table-cell>
          <table:table-cell table:style-name="ce9" table:formula="of:=([.G16]-([.G16]*34/100))*2*1.19" office:value-type="currency" office:currency="EUR" office:value="39.27">
            <text:p>39,27 €</text:p>
          </table:table-cell>
          <table:table-cell table:style-name="ce9" table:formula="of:=([.H16]-([.H16]*34/100))*2*1.19" office:value-type="currency" office:currency="EUR" office:value="40.8408">
            <text:p>40,84 €</text:p>
          </table:table-cell>
          <table:table-cell table:style-name="ce9" table:formula="of:=([.I16]-([.I16]*34/100))*2*1.19" office:value-type="currency" office:currency="EUR" office:value="43.9824">
            <text:p>43,98 €</text:p>
          </table:table-cell>
          <table:table-cell table:style-name="ce9" table:formula="of:=([.J16]-([.J16]*34/100))*2*1.19" office:value-type="currency" office:currency="EUR" office:value="43.9824">
            <text:p>43,98 €</text:p>
          </table:table-cell>
          <table:table-cell table:style-name="ce9" table:formula="of:=([.K16]-([.K16]*34/100))*2*1.19" office:value-type="currency" office:currency="EUR" office:value="48.6948">
            <text:p>48,69 €</text:p>
          </table:table-cell>
          <table:table-cell table:style-name="ce9" table:formula="of:=([.L16]-([.L16]*34/100))*2*1.19" office:value-type="currency" office:currency="EUR" office:value="50.2656">
            <text:p>50,27 €</text:p>
          </table:table-cell>
          <table:table-cell table:style-name="ce9" table:formula="of:=([.M16]-([.M16]*34/100))*2*1.19" office:value-type="currency" office:currency="EUR" office:value="56.5488">
            <text:p>56,55 €</text:p>
          </table:table-cell>
          <table:table-cell table:style-name="ce9" table:formula="of:=([.N16]-([.N16]*34/100))*2*1.19" office:value-type="currency" office:currency="EUR" office:value="56.5488">
            <text:p>56,55 €</text:p>
          </table:table-cell>
          <table:table-cell table:style-name="ce9" table:formula="of:=([.O16]-([.O16]*34/100))*2*1.19" office:value-type="currency" office:currency="EUR" office:value="61.2612">
            <text:p>61,26 €</text:p>
          </table:table-cell>
          <table:table-cell/>
        </table:table-row>
        <table:table-row table:style-name="ro1">
          <table:table-cell office:value-type="float" office:value="1600">
            <text:p>1600</text:p>
          </table:table-cell>
          <table:table-cell table:style-name="ce9" table:formula="of:=([.B17]-([.B17]*34/100))*2*1.19" office:value-type="currency" office:currency="EUR" office:value="34.5576">
            <text:p>34,56 €</text:p>
          </table:table-cell>
          <table:table-cell table:style-name="ce9" table:formula="of:=([.C17]-([.C17]*34/100))*2*1.19" office:value-type="currency" office:currency="EUR" office:value="36.1284">
            <text:p>36,13 €</text:p>
          </table:table-cell>
          <table:table-cell table:style-name="ce9" table:formula="of:=([.D17]-([.D17]*34/100))*2*1.19" office:value-type="currency" office:currency="EUR" office:value="37.6992">
            <text:p>37,70 €</text:p>
          </table:table-cell>
          <table:table-cell table:style-name="ce9" table:formula="of:=([.E17]-([.E17]*34/100))*2*1.19" office:value-type="currency" office:currency="EUR" office:value="37.6992">
            <text:p>37,70 €</text:p>
          </table:table-cell>
          <table:table-cell table:style-name="ce9" table:formula="of:=([.F17]-([.F17]*34/100))*2*1.19" office:value-type="currency" office:currency="EUR" office:value="39.27">
            <text:p>39,27 €</text:p>
          </table:table-cell>
          <table:table-cell table:style-name="ce9" table:formula="of:=([.G17]-([.G17]*34/100))*2*1.19" office:value-type="currency" office:currency="EUR" office:value="40.8408">
            <text:p>40,84 €</text:p>
          </table:table-cell>
          <table:table-cell table:style-name="ce9" table:formula="of:=([.H17]-([.H17]*34/100))*2*1.19" office:value-type="currency" office:currency="EUR" office:value="43.9824">
            <text:p>43,98 €</text:p>
          </table:table-cell>
          <table:table-cell table:style-name="ce9" table:formula="of:=([.I17]-([.I17]*34/100))*2*1.19" office:value-type="currency" office:currency="EUR" office:value="43.9824">
            <text:p>43,98 €</text:p>
          </table:table-cell>
          <table:table-cell table:style-name="ce9" table:formula="of:=([.J17]-([.J17]*34/100))*2*1.19" office:value-type="currency" office:currency="EUR" office:value="48.6948">
            <text:p>48,69 €</text:p>
          </table:table-cell>
          <table:table-cell table:style-name="ce9" table:formula="of:=([.K17]-([.K17]*34/100))*2*1.19" office:value-type="currency" office:currency="EUR" office:value="50.2656">
            <text:p>50,27 €</text:p>
          </table:table-cell>
          <table:table-cell table:style-name="ce9" table:formula="of:=([.L17]-([.L17]*34/100))*2*1.19" office:value-type="currency" office:currency="EUR" office:value="56.5488">
            <text:p>56,55 €</text:p>
          </table:table-cell>
          <table:table-cell table:style-name="ce9" table:formula="of:=([.M17]-([.M17]*34/100))*2*1.19" office:value-type="currency" office:currency="EUR" office:value="59.6904">
            <text:p>59,69 €</text:p>
          </table:table-cell>
          <table:table-cell table:style-name="ce9" table:formula="of:=([.N17]-([.N17]*34/100))*2*1.19" office:value-type="currency" office:currency="EUR" office:value="61.2612">
            <text:p>61,26 €</text:p>
          </table:table-cell>
          <table:table-cell table:style-name="ce9" table:formula="of:=([.O17]-([.O17]*34/100))*2*1.19" office:value-type="currency" office:currency="EUR" office:value="61.2612">
            <text:p>61,26 €</text:p>
          </table:table-cell>
          <table:table-cell/>
        </table:table-row>
        <table:table-row table:style-name="ro1">
          <table:table-cell office:value-type="float" office:value="1700">
            <text:p>1700</text:p>
          </table:table-cell>
          <table:table-cell table:style-name="ce9" table:formula="of:=([.B18]-([.B18]*34/100))*2*1.19" office:value-type="currency" office:currency="EUR" office:value="36.1284">
            <text:p>36,13 €</text:p>
          </table:table-cell>
          <table:table-cell table:style-name="ce9" table:formula="of:=([.C18]-([.C18]*34/100))*2*1.19" office:value-type="currency" office:currency="EUR" office:value="36.1284">
            <text:p>36,13 €</text:p>
          </table:table-cell>
          <table:table-cell table:style-name="ce9" table:formula="of:=([.D18]-([.D18]*34/100))*2*1.19" office:value-type="currency" office:currency="EUR" office:value="37.6992">
            <text:p>37,70 €</text:p>
          </table:table-cell>
          <table:table-cell table:style-name="ce9" table:formula="of:=([.E18]-([.E18]*34/100))*2*1.19" office:value-type="currency" office:currency="EUR" office:value="39.27">
            <text:p>39,27 €</text:p>
          </table:table-cell>
          <table:table-cell table:style-name="ce9" table:formula="of:=([.F18]-([.F18]*34/100))*2*1.19" office:value-type="currency" office:currency="EUR" office:value="40.8408">
            <text:p>40,84 €</text:p>
          </table:table-cell>
          <table:table-cell table:style-name="ce9" table:formula="of:=([.G18]-([.G18]*34/100))*2*1.19" office:value-type="currency" office:currency="EUR" office:value="40.8408">
            <text:p>40,84 €</text:p>
          </table:table-cell>
          <table:table-cell table:style-name="ce9" table:formula="of:=([.H18]-([.H18]*34/100))*2*1.19" office:value-type="currency" office:currency="EUR" office:value="43.9824">
            <text:p>43,98 €</text:p>
          </table:table-cell>
          <table:table-cell table:style-name="ce9" table:formula="of:=([.I18]-([.I18]*34/100))*2*1.19" office:value-type="currency" office:currency="EUR" office:value="48.6948">
            <text:p>48,69 €</text:p>
          </table:table-cell>
          <table:table-cell table:style-name="ce9" table:formula="of:=([.J18]-([.J18]*34/100))*2*1.19" office:value-type="currency" office:currency="EUR" office:value="50.2656">
            <text:p>50,27 €</text:p>
          </table:table-cell>
          <table:table-cell table:style-name="ce9" table:formula="of:=([.K18]-([.K18]*34/100))*2*1.19" office:value-type="currency" office:currency="EUR" office:value="50.2656">
            <text:p>50,27 €</text:p>
          </table:table-cell>
          <table:table-cell table:style-name="ce9" table:formula="of:=([.L18]-([.L18]*34/100))*2*1.19" office:value-type="currency" office:currency="EUR" office:value="56.5488">
            <text:p>56,55 €</text:p>
          </table:table-cell>
          <table:table-cell table:style-name="ce9" table:formula="of:=([.M18]-([.M18]*34/100))*2*1.19" office:value-type="currency" office:currency="EUR" office:value="61.2612">
            <text:p>61,26 €</text:p>
          </table:table-cell>
          <table:table-cell table:style-name="ce9" table:formula="of:=([.N18]-([.N18]*34/100))*2*1.19" office:value-type="currency" office:currency="EUR" office:value="0">
            <text:p>0,00 €</text:p>
          </table:table-cell>
          <table:table-cell table:style-name="ce9" table:formula="of:=([.O18]-([.O18]*34/100))*2*1.19" office:value-type="currency" office:currency="EUR" office:value="0">
            <text:p>0,00 €</text:p>
          </table:table-cell>
          <table:table-cell/>
        </table:table-row>
        <table:table-row table:style-name="ro1">
          <table:table-cell office:value-type="float" office:value="1800">
            <text:p>1800</text:p>
          </table:table-cell>
          <table:table-cell table:style-name="ce9" table:formula="of:=([.B19]-([.B19]*34/100))*2*1.19" office:value-type="currency" office:currency="EUR" office:value="36.1284">
            <text:p>36,13 €</text:p>
          </table:table-cell>
          <table:table-cell table:style-name="ce9" table:formula="of:=([.C19]-([.C19]*34/100))*2*1.19" office:value-type="currency" office:currency="EUR" office:value="37.6992">
            <text:p>37,70 €</text:p>
          </table:table-cell>
          <table:table-cell table:style-name="ce9" table:formula="of:=([.D19]-([.D19]*34/100))*2*1.19" office:value-type="currency" office:currency="EUR" office:value="39.27">
            <text:p>39,27 €</text:p>
          </table:table-cell>
          <table:table-cell table:style-name="ce9" table:formula="of:=([.E19]-([.E19]*34/100))*2*1.19" office:value-type="currency" office:currency="EUR" office:value="39.27">
            <text:p>39,27 €</text:p>
          </table:table-cell>
          <table:table-cell table:style-name="ce9" table:formula="of:=([.F19]-([.F19]*34/100))*2*1.19" office:value-type="currency" office:currency="EUR" office:value="40.8408">
            <text:p>40,84 €</text:p>
          </table:table-cell>
          <table:table-cell table:style-name="ce9" table:formula="of:=([.G19]-([.G19]*34/100))*2*1.19" office:value-type="currency" office:currency="EUR" office:value="43.9824">
            <text:p>43,98 €</text:p>
          </table:table-cell>
          <table:table-cell table:style-name="ce9" table:formula="of:=([.H19]-([.H19]*34/100))*2*1.19" office:value-type="currency" office:currency="EUR" office:value="48.6948">
            <text:p>48,69 €</text:p>
          </table:table-cell>
          <table:table-cell table:style-name="ce9" table:formula="of:=([.I19]-([.I19]*34/100))*2*1.19" office:value-type="currency" office:currency="EUR" office:value="50.2656">
            <text:p>50,27 €</text:p>
          </table:table-cell>
          <table:table-cell table:style-name="ce9" table:formula="of:=([.J19]-([.J19]*34/100))*2*1.19" office:value-type="currency" office:currency="EUR" office:value="50.2656">
            <text:p>50,27 €</text:p>
          </table:table-cell>
          <table:table-cell table:style-name="ce9" table:formula="of:=([.K19]-([.K19]*34/100))*2*1.19" office:value-type="currency" office:currency="EUR" office:value="56.5488">
            <text:p>56,55 €</text:p>
          </table:table-cell>
          <table:table-cell table:style-name="ce9" table:formula="of:=([.L19]-([.L19]*34/100))*2*1.19" office:value-type="currency" office:currency="EUR" office:value="61.2612">
            <text:p>61,26 €</text:p>
          </table:table-cell>
          <table:table-cell table:style-name="ce9" table:formula="of:=([.M19]-([.M19]*34/100))*2*1.19" office:value-type="currency" office:currency="EUR" office:value="61.2612">
            <text:p>61,26 €</text:p>
          </table:table-cell>
          <table:table-cell table:style-name="ce9" table:formula="of:=([.N19]-([.N19]*34/100))*2*1.19" office:value-type="currency" office:currency="EUR" office:value="0">
            <text:p>0,00 €</text:p>
          </table:table-cell>
          <table:table-cell table:style-name="ce9" table:formula="of:=([.O19]-([.O19]*34/100))*2*1.19" office:value-type="currency" office:currency="EUR" office:value="0">
            <text:p>0,00 €</text:p>
          </table:table-cell>
          <table:table-cell/>
        </table:table-row>
        <table:table-row table:style-name="ro1">
          <table:table-cell office:value-type="float" office:value="1900">
            <text:p>1900</text:p>
          </table:table-cell>
          <table:table-cell table:style-name="ce9" table:formula="of:=([.B20]-([.B20]*34/100))*2*1.19" office:value-type="currency" office:currency="EUR" office:value="37.6992">
            <text:p>37,70 €</text:p>
          </table:table-cell>
          <table:table-cell table:style-name="ce9" table:formula="of:=([.C20]-([.C20]*34/100))*2*1.19" office:value-type="currency" office:currency="EUR" office:value="37.6992">
            <text:p>37,70 €</text:p>
          </table:table-cell>
          <table:table-cell table:style-name="ce9" table:formula="of:=([.D20]-([.D20]*34/100))*2*1.19" office:value-type="currency" office:currency="EUR" office:value="39.27">
            <text:p>39,27 €</text:p>
          </table:table-cell>
          <table:table-cell table:style-name="ce9" table:formula="of:=([.E20]-([.E20]*34/100))*2*1.19" office:value-type="currency" office:currency="EUR" office:value="40.8408">
            <text:p>40,84 €</text:p>
          </table:table-cell>
          <table:table-cell table:style-name="ce9" table:formula="of:=([.F20]-([.F20]*34/100))*2*1.19" office:value-type="currency" office:currency="EUR" office:value="43.9824">
            <text:p>43,98 €</text:p>
          </table:table-cell>
          <table:table-cell table:style-name="ce9" table:formula="of:=([.G20]-([.G20]*34/100))*2*1.19" office:value-type="currency" office:currency="EUR" office:value="43.9824">
            <text:p>43,98 €</text:p>
          </table:table-cell>
          <table:table-cell table:style-name="ce9" table:formula="of:=([.H20]-([.H20]*34/100))*2*1.19" office:value-type="currency" office:currency="EUR" office:value="0">
            <text:p>0,00 €</text:p>
          </table:table-cell>
          <table:table-cell table:style-name="ce9" table:formula="of:=([.I20]-([.I20]*34/100))*2*1.19" office:value-type="currency" office:currency="EUR" office:value="0">
            <text:p>0,00 €</text:p>
          </table:table-cell>
          <table:table-cell table:style-name="ce9" table:formula="of:=([.J20]-([.J20]*34/100))*2*1.19" office:value-type="currency" office:currency="EUR" office:value="0">
            <text:p>0,00 €</text:p>
          </table:table-cell>
          <table:table-cell table:style-name="ce9" table:formula="of:=([.K20]-([.K20]*34/100))*2*1.19" office:value-type="currency" office:currency="EUR" office:value="0">
            <text:p>0,00 €</text:p>
          </table:table-cell>
          <table:table-cell table:style-name="ce9" table:formula="of:=([.L20]-([.L20]*34/100))*2*1.19" office:value-type="currency" office:currency="EUR" office:value="0">
            <text:p>0,00 €</text:p>
          </table:table-cell>
          <table:table-cell table:style-name="ce9" table:formula="of:=([.M20]-([.M20]*34/100))*2*1.19" office:value-type="currency" office:currency="EUR" office:value="0">
            <text:p>0,00 €</text:p>
          </table:table-cell>
          <table:table-cell table:style-name="ce9" table:formula="of:=([.N20]-([.N20]*34/100))*2*1.19" office:value-type="currency" office:currency="EUR" office:value="0">
            <text:p>0,00 €</text:p>
          </table:table-cell>
          <table:table-cell table:style-name="ce9" table:formula="of:=([.O20]-([.O20]*34/100))*2*1.19" office:value-type="currency" office:currency="EUR" office:value="0">
            <text:p>0,00 €</text:p>
          </table:table-cell>
          <table:table-cell/>
        </table:table-row>
        <table:table-row table:style-name="ro1">
          <table:table-cell office:value-type="float" office:value="2000">
            <text:p>2000</text:p>
          </table:table-cell>
          <table:table-cell table:style-name="ce9" table:formula="of:=([.B21]-([.B21]*34/100))*2*1.19" office:value-type="currency" office:currency="EUR" office:value="37.6992">
            <text:p>37,70 €</text:p>
          </table:table-cell>
          <table:table-cell table:style-name="ce9" table:formula="of:=([.C21]-([.C21]*34/100))*2*1.19" office:value-type="currency" office:currency="EUR" office:value="39.27">
            <text:p>39,27 €</text:p>
          </table:table-cell>
          <table:table-cell table:style-name="ce9" table:formula="of:=([.D21]-([.D21]*34/100))*2*1.19" office:value-type="currency" office:currency="EUR" office:value="40.8408">
            <text:p>40,84 €</text:p>
          </table:table-cell>
          <table:table-cell table:style-name="ce9" table:formula="of:=([.E21]-([.E21]*34/100))*2*1.19" office:value-type="currency" office:currency="EUR" office:value="40.8408">
            <text:p>40,84 €</text:p>
          </table:table-cell>
          <table:table-cell table:style-name="ce9" table:formula="of:=([.F21]-([.F21]*34/100))*2*1.19" office:value-type="currency" office:currency="EUR" office:value="43.9824">
            <text:p>43,98 €</text:p>
          </table:table-cell>
          <table:table-cell table:style-name="ce9" table:formula="of:=([.G21]-([.G21]*34/100))*2*1.19" office:value-type="currency" office:currency="EUR" office:value="0">
            <text:p>0,00 €</text:p>
          </table:table-cell>
          <table:table-cell table:style-name="ce9" table:formula="of:=([.H21]-([.H21]*34/100))*2*1.19" office:value-type="currency" office:currency="EUR" office:value="0">
            <text:p>0,00 €</text:p>
          </table:table-cell>
          <table:table-cell table:style-name="ce9" table:formula="of:=([.I21]-([.I21]*34/100))*2*1.19" office:value-type="currency" office:currency="EUR" office:value="0">
            <text:p>0,00 €</text:p>
          </table:table-cell>
          <table:table-cell table:style-name="ce9" table:formula="of:=([.J21]-([.J21]*34/100))*2*1.19" office:value-type="currency" office:currency="EUR" office:value="0">
            <text:p>0,00 €</text:p>
          </table:table-cell>
          <table:table-cell table:style-name="ce9" table:formula="of:=([.K21]-([.K21]*34/100))*2*1.19" office:value-type="currency" office:currency="EUR" office:value="0">
            <text:p>0,00 €</text:p>
          </table:table-cell>
          <table:table-cell table:style-name="ce9" table:formula="of:=([.L21]-([.L21]*34/100))*2*1.19" office:value-type="currency" office:currency="EUR" office:value="0">
            <text:p>0,00 €</text:p>
          </table:table-cell>
          <table:table-cell table:style-name="ce9" table:formula="of:=([.M21]-([.M21]*34/100))*2*1.19" office:value-type="currency" office:currency="EUR" office:value="0">
            <text:p>0,00 €</text:p>
          </table:table-cell>
          <table:table-cell table:style-name="ce9" table:formula="of:=([.N21]-([.N21]*34/100))*2*1.19" office:value-type="currency" office:currency="EUR" office:value="0">
            <text:p>0,00 €</text:p>
          </table:table-cell>
          <table:table-cell table:style-name="ce9" table:formula="of:=([.O21]-([.O21]*34/100))*2*1.19" office:value-type="currency" office:currency="EUR" office:value="0">
            <text:p>0,00 €</text:p>
          </table:table-cell>
          <table:table-cell/>
        </table:table-row>
        <table:table-row table:style-name="ro1" table:number-rows-repeated="2">
          <table:table-cell table:style-name="Default" table:number-columns-repeated="15"/>
          <table:table-cell/>
        </table:table-row>
        <table:table-row table:style-name="ro2">
          <table:table-cell table:style-name="Default"/>
          <table:table-cell table:style-name="ce5" office:value-type="string">
            <text:p>INSEKTENSCHUTZ RAHMEN SETS ECO-LINE MIT DEKORFOLIE</text:p>
          </table:table-cell>
          <table:table-cell table:style-name="Default" table:number-columns-repeated="13"/>
          <table:table-cell/>
        </table:table-row>
        <table:table-row table:style-name="ro1">
          <table:table-cell table:style-name="Default" table:number-columns-repeated="15"/>
          <table:table-cell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/>
        </table:table-row>
        <table:table-row table:style-name="ro1">
          <table:table-cell office:value-type="float" office:value="500">
            <text:p>500</text:p>
          </table:table-cell>
          <table:table-cell table:formula="of:=[.B6]*1.45" office:value-type="float" office:value="20.3">
            <text:p>20,3</text:p>
          </table:table-cell>
          <table:table-cell table:formula="of:=[.C6]*1.45" office:value-type="float" office:value="20.3">
            <text:p>20,3</text:p>
          </table:table-cell>
          <table:table-cell table:formula="of:=[.D6]*1.45" office:value-type="float" office:value="21.75">
            <text:p>21,75</text:p>
          </table:table-cell>
          <table:table-cell table:formula="of:=[.E6]*1.45" office:value-type="float" office:value="21.75">
            <text:p>21,75</text:p>
          </table:table-cell>
          <table:table-cell table:formula="of:=[.F6]*1.45" office:value-type="float" office:value="21.75">
            <text:p>21,75</text:p>
          </table:table-cell>
          <table:table-cell table:formula="of:=[.G6]*1.45" office:value-type="float" office:value="23.2">
            <text:p>23,2</text:p>
          </table:table-cell>
          <table:table-cell table:formula="of:=[.H6]*1.45" office:value-type="float" office:value="23.2">
            <text:p>23,2</text:p>
          </table:table-cell>
          <table:table-cell table:formula="of:=[.I6]*1.45" office:value-type="float" office:value="24.65">
            <text:p>24,65</text:p>
          </table:table-cell>
          <table:table-cell table:formula="of:=[.J6]*1.45" office:value-type="float" office:value="24.65">
            <text:p>24,65</text:p>
          </table:table-cell>
          <table:table-cell table:formula="of:=[.K6]*1.45" office:value-type="float" office:value="26.1">
            <text:p>26,1</text:p>
          </table:table-cell>
          <table:table-cell table:formula="of:=[.L6]*1.45" office:value-type="float" office:value="31.9">
            <text:p>31,9</text:p>
          </table:table-cell>
          <table:table-cell table:formula="of:=[.M6]*1.45" office:value-type="float" office:value="31.9">
            <text:p>31,9</text:p>
          </table:table-cell>
          <table:table-cell table:formula="of:=[.N6]*1.45" office:value-type="float" office:value="33.35">
            <text:p>33,35</text:p>
          </table:table-cell>
          <table:table-cell table:formula="of:=[.O6]*1.45" office:value-type="float" office:value="33.35">
            <text:p>33,35</text:p>
          </table:table-cell>
          <table:table-cell/>
        </table:table-row>
        <table:table-row table:style-name="ro1">
          <table:table-cell office:value-type="float" office:value="600">
            <text:p>600</text:p>
          </table:table-cell>
          <table:table-cell table:formula="of:=[.B7]*1.45" office:value-type="float" office:value="20.3">
            <text:p>20,3</text:p>
          </table:table-cell>
          <table:table-cell table:formula="of:=[.C7]*1.45" office:value-type="float" office:value="20.3">
            <text:p>20,3</text:p>
          </table:table-cell>
          <table:table-cell table:formula="of:=[.D7]*1.45" office:value-type="float" office:value="21.75">
            <text:p>21,75</text:p>
          </table:table-cell>
          <table:table-cell table:formula="of:=[.E7]*1.45" office:value-type="float" office:value="21.75">
            <text:p>21,75</text:p>
          </table:table-cell>
          <table:table-cell table:formula="of:=[.F7]*1.45" office:value-type="float" office:value="23.2">
            <text:p>23,2</text:p>
          </table:table-cell>
          <table:table-cell table:formula="of:=[.G7]*1.45" office:value-type="float" office:value="23.2">
            <text:p>23,2</text:p>
          </table:table-cell>
          <table:table-cell table:formula="of:=[.H7]*1.45" office:value-type="float" office:value="24.65">
            <text:p>24,65</text:p>
          </table:table-cell>
          <table:table-cell table:formula="of:=[.I7]*1.45" office:value-type="float" office:value="24.65">
            <text:p>24,65</text:p>
          </table:table-cell>
          <table:table-cell table:formula="of:=[.J7]*1.45" office:value-type="float" office:value="26.1">
            <text:p>26,1</text:p>
          </table:table-cell>
          <table:table-cell table:formula="of:=[.K7]*1.45" office:value-type="float" office:value="31.9">
            <text:p>31,9</text:p>
          </table:table-cell>
          <table:table-cell table:formula="of:=[.L7]*1.45" office:value-type="float" office:value="31.9">
            <text:p>31,9</text:p>
          </table:table-cell>
          <table:table-cell table:formula="of:=[.M7]*1.45" office:value-type="float" office:value="33.35">
            <text:p>33,35</text:p>
          </table:table-cell>
          <table:table-cell table:formula="of:=[.N7]*1.45" office:value-type="float" office:value="33.35">
            <text:p>33,35</text:p>
          </table:table-cell>
          <table:table-cell table:formula="of:=[.O7]*1.45" office:value-type="float" office:value="34.8">
            <text:p>34,8</text:p>
          </table:table-cell>
          <table:table-cell/>
        </table:table-row>
        <table:table-row table:style-name="ro1">
          <table:table-cell office:value-type="float" office:value="700">
            <text:p>700</text:p>
          </table:table-cell>
          <table:table-cell table:formula="of:=[.B8]*1.45" office:value-type="float" office:value="21.75">
            <text:p>21,75</text:p>
          </table:table-cell>
          <table:table-cell table:formula="of:=[.C8]*1.45" office:value-type="float" office:value="21.75">
            <text:p>21,75</text:p>
          </table:table-cell>
          <table:table-cell table:formula="of:=[.D8]*1.45" office:value-type="float" office:value="21.75">
            <text:p>21,75</text:p>
          </table:table-cell>
          <table:table-cell table:formula="of:=[.E8]*1.45" office:value-type="float" office:value="23.2">
            <text:p>23,2</text:p>
          </table:table-cell>
          <table:table-cell table:formula="of:=[.F8]*1.45" office:value-type="float" office:value="23.2">
            <text:p>23,2</text:p>
          </table:table-cell>
          <table:table-cell table:formula="of:=[.G8]*1.45" office:value-type="float" office:value="24.65">
            <text:p>24,65</text:p>
          </table:table-cell>
          <table:table-cell table:formula="of:=[.H8]*1.45" office:value-type="float" office:value="24.65">
            <text:p>24,65</text:p>
          </table:table-cell>
          <table:table-cell table:formula="of:=[.I8]*1.45" office:value-type="float" office:value="26.1">
            <text:p>26,1</text:p>
          </table:table-cell>
          <table:table-cell table:formula="of:=[.J8]*1.45" office:value-type="float" office:value="31.9">
            <text:p>31,9</text:p>
          </table:table-cell>
          <table:table-cell table:formula="of:=[.K8]*1.45" office:value-type="float" office:value="31.9">
            <text:p>31,9</text:p>
          </table:table-cell>
          <table:table-cell table:formula="of:=[.L8]*1.45" office:value-type="float" office:value="33.35">
            <text:p>33,35</text:p>
          </table:table-cell>
          <table:table-cell table:formula="of:=[.M8]*1.45" office:value-type="float" office:value="34.8">
            <text:p>34,8</text:p>
          </table:table-cell>
          <table:table-cell table:formula="of:=[.N8]*1.45" office:value-type="float" office:value="34.8">
            <text:p>34,8</text:p>
          </table:table-cell>
          <table:table-cell table:formula="of:=[.O8]*1.45" office:value-type="float" office:value="36.25">
            <text:p>36,25</text:p>
          </table:table-cell>
          <table:table-cell/>
        </table:table-row>
        <table:table-row table:style-name="ro1">
          <table:table-cell office:value-type="float" office:value="800">
            <text:p>800</text:p>
          </table:table-cell>
          <table:table-cell table:formula="of:=[.B9]*1.45" office:value-type="float" office:value="21.75">
            <text:p>21,75</text:p>
          </table:table-cell>
          <table:table-cell table:formula="of:=[.C9]*1.45" office:value-type="float" office:value="21.75">
            <text:p>21,75</text:p>
          </table:table-cell>
          <table:table-cell table:formula="of:=[.D9]*1.45" office:value-type="float" office:value="23.2">
            <text:p>23,2</text:p>
          </table:table-cell>
          <table:table-cell table:formula="of:=[.E9]*1.45" office:value-type="float" office:value="23.2">
            <text:p>23,2</text:p>
          </table:table-cell>
          <table:table-cell table:formula="of:=[.F9]*1.45" office:value-type="float" office:value="24.65">
            <text:p>24,65</text:p>
          </table:table-cell>
          <table:table-cell table:formula="of:=[.G9]*1.45" office:value-type="float" office:value="24.65">
            <text:p>24,65</text:p>
          </table:table-cell>
          <table:table-cell table:formula="of:=[.H9]*1.45" office:value-type="float" office:value="26.1">
            <text:p>26,1</text:p>
          </table:table-cell>
          <table:table-cell table:formula="of:=[.I9]*1.45" office:value-type="float" office:value="31.9">
            <text:p>31,9</text:p>
          </table:table-cell>
          <table:table-cell table:formula="of:=[.J9]*1.45" office:value-type="float" office:value="31.9">
            <text:p>31,9</text:p>
          </table:table-cell>
          <table:table-cell table:formula="of:=[.K9]*1.45" office:value-type="float" office:value="33.35">
            <text:p>33,35</text:p>
          </table:table-cell>
          <table:table-cell table:formula="of:=[.L9]*1.45" office:value-type="float" office:value="34.8">
            <text:p>34,8</text:p>
          </table:table-cell>
          <table:table-cell table:formula="of:=[.M9]*1.45" office:value-type="float" office:value="34.8">
            <text:p>34,8</text:p>
          </table:table-cell>
          <table:table-cell table:formula="of:=[.N9]*1.45" office:value-type="float" office:value="36.25">
            <text:p>36,25</text:p>
          </table:table-cell>
          <table:table-cell table:formula="of:=[.O9]*1.45" office:value-type="float" office:value="36.25">
            <text:p>36,25</text:p>
          </table:table-cell>
          <table:table-cell/>
        </table:table-row>
        <table:table-row table:style-name="ro1">
          <table:table-cell office:value-type="float" office:value="900">
            <text:p>900</text:p>
          </table:table-cell>
          <table:table-cell table:formula="of:=[.B10]*1.45" office:value-type="float" office:value="21.75">
            <text:p>21,75</text:p>
          </table:table-cell>
          <table:table-cell table:formula="of:=[.C10]*1.45" office:value-type="float" office:value="23.2">
            <text:p>23,2</text:p>
          </table:table-cell>
          <table:table-cell table:formula="of:=[.D10]*1.45" office:value-type="float" office:value="23.2">
            <text:p>23,2</text:p>
          </table:table-cell>
          <table:table-cell table:formula="of:=[.E10]*1.45" office:value-type="float" office:value="24.65">
            <text:p>24,65</text:p>
          </table:table-cell>
          <table:table-cell table:formula="of:=[.F10]*1.45" office:value-type="float" office:value="24.65">
            <text:p>24,65</text:p>
          </table:table-cell>
          <table:table-cell table:formula="of:=[.G10]*1.45" office:value-type="float" office:value="26.1">
            <text:p>26,1</text:p>
          </table:table-cell>
          <table:table-cell table:formula="of:=[.H10]*1.45" office:value-type="float" office:value="31.9">
            <text:p>31,9</text:p>
          </table:table-cell>
          <table:table-cell table:formula="of:=[.I10]*1.45" office:value-type="float" office:value="33.35">
            <text:p>33,35</text:p>
          </table:table-cell>
          <table:table-cell table:formula="of:=[.J10]*1.45" office:value-type="float" office:value="33.35">
            <text:p>33,35</text:p>
          </table:table-cell>
          <table:table-cell table:formula="of:=[.K10]*1.45" office:value-type="float" office:value="34.8">
            <text:p>34,8</text:p>
          </table:table-cell>
          <table:table-cell table:formula="of:=[.L10]*1.45" office:value-type="float" office:value="34.8">
            <text:p>34,8</text:p>
          </table:table-cell>
          <table:table-cell table:formula="of:=[.M10]*1.45" office:value-type="float" office:value="36.25">
            <text:p>36,25</text:p>
          </table:table-cell>
          <table:table-cell table:formula="of:=[.N10]*1.45" office:value-type="float" office:value="37.7">
            <text:p>37,7</text:p>
          </table:table-cell>
          <table:table-cell table:formula="of:=[.O10]*1.45" office:value-type="float" office:value="37.7">
            <text:p>37,7</text:p>
          </table:table-cell>
          <table:table-cell/>
        </table:table-row>
        <table:table-row table:style-name="ro1">
          <table:table-cell office:value-type="float" office:value="1000">
            <text:p>1000</text:p>
          </table:table-cell>
          <table:table-cell table:formula="of:=[.B11]*1.45" office:value-type="float" office:value="23.2">
            <text:p>23,2</text:p>
          </table:table-cell>
          <table:table-cell table:formula="of:=[.C11]*1.45" office:value-type="float" office:value="23.2">
            <text:p>23,2</text:p>
          </table:table-cell>
          <table:table-cell table:formula="of:=[.D11]*1.45" office:value-type="float" office:value="24.65">
            <text:p>24,65</text:p>
          </table:table-cell>
          <table:table-cell table:formula="of:=[.E11]*1.45" office:value-type="float" office:value="24.65">
            <text:p>24,65</text:p>
          </table:table-cell>
          <table:table-cell table:formula="of:=[.F11]*1.45" office:value-type="float" office:value="26.1">
            <text:p>26,1</text:p>
          </table:table-cell>
          <table:table-cell table:formula="of:=[.G11]*1.45" office:value-type="float" office:value="31.9">
            <text:p>31,9</text:p>
          </table:table-cell>
          <table:table-cell table:formula="of:=[.H11]*1.45" office:value-type="float" office:value="33.35">
            <text:p>33,35</text:p>
          </table:table-cell>
          <table:table-cell table:formula="of:=[.I11]*1.45" office:value-type="float" office:value="34.8">
            <text:p>34,8</text:p>
          </table:table-cell>
          <table:table-cell table:formula="of:=[.J11]*1.45" office:value-type="float" office:value="34.8">
            <text:p>34,8</text:p>
          </table:table-cell>
          <table:table-cell table:formula="of:=[.K11]*1.45" office:value-type="float" office:value="36.25">
            <text:p>36,25</text:p>
          </table:table-cell>
          <table:table-cell table:formula="of:=[.L11]*1.45" office:value-type="float" office:value="36.25">
            <text:p>36,25</text:p>
          </table:table-cell>
          <table:table-cell table:formula="of:=[.M11]*1.45" office:value-type="float" office:value="37.7">
            <text:p>37,7</text:p>
          </table:table-cell>
          <table:table-cell table:formula="of:=[.N11]*1.45" office:value-type="float" office:value="37.7">
            <text:p>37,7</text:p>
          </table:table-cell>
          <table:table-cell table:formula="of:=[.O11]*1.45" office:value-type="float" office:value="40.6">
            <text:p>40,6</text:p>
          </table:table-cell>
          <table:table-cell/>
        </table:table-row>
        <table:table-row table:style-name="ro1">
          <table:table-cell office:value-type="float" office:value="1100">
            <text:p>1100</text:p>
          </table:table-cell>
          <table:table-cell table:formula="of:=[.B12]*1.45" office:value-type="float" office:value="23.2">
            <text:p>23,2</text:p>
          </table:table-cell>
          <table:table-cell table:formula="of:=[.C12]*1.45" office:value-type="float" office:value="24.65">
            <text:p>24,65</text:p>
          </table:table-cell>
          <table:table-cell table:formula="of:=[.D12]*1.45" office:value-type="float" office:value="24.65">
            <text:p>24,65</text:p>
          </table:table-cell>
          <table:table-cell table:formula="of:=[.E12]*1.45" office:value-type="float" office:value="26.1">
            <text:p>26,1</text:p>
          </table:table-cell>
          <table:table-cell table:formula="of:=[.F12]*1.45" office:value-type="float" office:value="31.9">
            <text:p>31,9</text:p>
          </table:table-cell>
          <table:table-cell table:formula="of:=[.G12]*1.45" office:value-type="float" office:value="33.35">
            <text:p>33,35</text:p>
          </table:table-cell>
          <table:table-cell table:formula="of:=[.H12]*1.45" office:value-type="float" office:value="34.8">
            <text:p>34,8</text:p>
          </table:table-cell>
          <table:table-cell table:formula="of:=[.I12]*1.45" office:value-type="float" office:value="34.8">
            <text:p>34,8</text:p>
          </table:table-cell>
          <table:table-cell table:formula="of:=[.J12]*1.45" office:value-type="float" office:value="36.25">
            <text:p>36,25</text:p>
          </table:table-cell>
          <table:table-cell table:formula="of:=[.K12]*1.45" office:value-type="float" office:value="36.25">
            <text:p>36,25</text:p>
          </table:table-cell>
          <table:table-cell table:formula="of:=[.L12]*1.45" office:value-type="float" office:value="37.7">
            <text:p>37,7</text:p>
          </table:table-cell>
          <table:table-cell table:formula="of:=[.M12]*1.45" office:value-type="float" office:value="40.6">
            <text:p>40,6</text:p>
          </table:table-cell>
          <table:table-cell table:formula="of:=[.N12]*1.45" office:value-type="float" office:value="40.6">
            <text:p>40,6</text:p>
          </table:table-cell>
          <table:table-cell table:formula="of:=[.O12]*1.45" office:value-type="float" office:value="44.95">
            <text:p>44,95</text:p>
          </table:table-cell>
          <table:table-cell/>
        </table:table-row>
        <table:table-row table:style-name="ro1">
          <table:table-cell office:value-type="float" office:value="1200">
            <text:p>1200</text:p>
          </table:table-cell>
          <table:table-cell table:formula="of:=[.B13]*1.45" office:value-type="float" office:value="24.65">
            <text:p>24,65</text:p>
          </table:table-cell>
          <table:table-cell table:formula="of:=[.C13]*1.45" office:value-type="float" office:value="24.65">
            <text:p>24,65</text:p>
          </table:table-cell>
          <table:table-cell table:formula="of:=[.D13]*1.45" office:value-type="float" office:value="26.1">
            <text:p>26,1</text:p>
          </table:table-cell>
          <table:table-cell table:formula="of:=[.E13]*1.45" office:value-type="float" office:value="31.9">
            <text:p>31,9</text:p>
          </table:table-cell>
          <table:table-cell table:formula="of:=[.F13]*1.45" office:value-type="float" office:value="33.35">
            <text:p>33,35</text:p>
          </table:table-cell>
          <table:table-cell table:formula="of:=[.G13]*1.45" office:value-type="float" office:value="34.8">
            <text:p>34,8</text:p>
          </table:table-cell>
          <table:table-cell table:formula="of:=[.H13]*1.45" office:value-type="float" office:value="34.8">
            <text:p>34,8</text:p>
          </table:table-cell>
          <table:table-cell table:formula="of:=[.I13]*1.45" office:value-type="float" office:value="36.25">
            <text:p>36,25</text:p>
          </table:table-cell>
          <table:table-cell table:formula="of:=[.J13]*1.45" office:value-type="float" office:value="36.25">
            <text:p>36,25</text:p>
          </table:table-cell>
          <table:table-cell table:formula="of:=[.K13]*1.45" office:value-type="float" office:value="37.7">
            <text:p>37,7</text:p>
          </table:table-cell>
          <table:table-cell table:formula="of:=[.L13]*1.45" office:value-type="float" office:value="40.6">
            <text:p>40,6</text:p>
          </table:table-cell>
          <table:table-cell table:formula="of:=[.M13]*1.45" office:value-type="float" office:value="40.6">
            <text:p>40,6</text:p>
          </table:table-cell>
          <table:table-cell table:formula="of:=[.N13]*1.45" office:value-type="float" office:value="44.95">
            <text:p>44,95</text:p>
          </table:table-cell>
          <table:table-cell table:formula="of:=[.O13]*1.45" office:value-type="float" office:value="46.4">
            <text:p>46,4</text:p>
          </table:table-cell>
          <table:table-cell/>
        </table:table-row>
        <table:table-row table:style-name="ro1">
          <table:table-cell office:value-type="float" office:value="1300">
            <text:p>1300</text:p>
          </table:table-cell>
          <table:table-cell table:formula="of:=[.B14]*1.45" office:value-type="float" office:value="24.65">
            <text:p>24,65</text:p>
          </table:table-cell>
          <table:table-cell table:formula="of:=[.C14]*1.45" office:value-type="float" office:value="26.1">
            <text:p>26,1</text:p>
          </table:table-cell>
          <table:table-cell table:formula="of:=[.D14]*1.45" office:value-type="float" office:value="31.9">
            <text:p>31,9</text:p>
          </table:table-cell>
          <table:table-cell table:formula="of:=[.E14]*1.45" office:value-type="float" office:value="31.9">
            <text:p>31,9</text:p>
          </table:table-cell>
          <table:table-cell table:formula="of:=[.F14]*1.45" office:value-type="float" office:value="33.35">
            <text:p>33,35</text:p>
          </table:table-cell>
          <table:table-cell table:formula="of:=[.G14]*1.45" office:value-type="float" office:value="34.8">
            <text:p>34,8</text:p>
          </table:table-cell>
          <table:table-cell table:formula="of:=[.H14]*1.45" office:value-type="float" office:value="36.25">
            <text:p>36,25</text:p>
          </table:table-cell>
          <table:table-cell table:formula="of:=[.I14]*1.45" office:value-type="float" office:value="36.25">
            <text:p>36,25</text:p>
          </table:table-cell>
          <table:table-cell table:formula="of:=[.J14]*1.45" office:value-type="float" office:value="37.7">
            <text:p>37,7</text:p>
          </table:table-cell>
          <table:table-cell table:formula="of:=[.K14]*1.45" office:value-type="float" office:value="37.7">
            <text:p>37,7</text:p>
          </table:table-cell>
          <table:table-cell table:formula="of:=[.L14]*1.45" office:value-type="float" office:value="40.6">
            <text:p>40,6</text:p>
          </table:table-cell>
          <table:table-cell table:formula="of:=[.M14]*1.45" office:value-type="float" office:value="44.95">
            <text:p>44,95</text:p>
          </table:table-cell>
          <table:table-cell table:formula="of:=[.N14]*1.45" office:value-type="float" office:value="46.4">
            <text:p>46,4</text:p>
          </table:table-cell>
          <table:table-cell table:formula="of:=[.O14]*1.45" office:value-type="float" office:value="46.4">
            <text:p>46,4</text:p>
          </table:table-cell>
          <table:table-cell/>
        </table:table-row>
        <table:table-row table:style-name="ro1">
          <table:table-cell office:value-type="float" office:value="1400">
            <text:p>1400</text:p>
          </table:table-cell>
          <table:table-cell table:formula="of:=[.B15]*1.45" office:value-type="float" office:value="26.1">
            <text:p>26,1</text:p>
          </table:table-cell>
          <table:table-cell table:formula="of:=[.C15]*1.45" office:value-type="float" office:value="31.9">
            <text:p>31,9</text:p>
          </table:table-cell>
          <table:table-cell table:formula="of:=[.D15]*1.45" office:value-type="float" office:value="31.9">
            <text:p>31,9</text:p>
          </table:table-cell>
          <table:table-cell table:formula="of:=[.E15]*1.45" office:value-type="float" office:value="33.35">
            <text:p>33,35</text:p>
          </table:table-cell>
          <table:table-cell table:formula="of:=[.F15]*1.45" office:value-type="float" office:value="34.8">
            <text:p>34,8</text:p>
          </table:table-cell>
          <table:table-cell table:formula="of:=[.G15]*1.45" office:value-type="float" office:value="36.25">
            <text:p>36,25</text:p>
          </table:table-cell>
          <table:table-cell table:formula="of:=[.H15]*1.45" office:value-type="float" office:value="36.25">
            <text:p>36,25</text:p>
          </table:table-cell>
          <table:table-cell table:formula="of:=[.I15]*1.45" office:value-type="float" office:value="37.7">
            <text:p>37,7</text:p>
          </table:table-cell>
          <table:table-cell table:formula="of:=[.J15]*1.45" office:value-type="float" office:value="37.7">
            <text:p>37,7</text:p>
          </table:table-cell>
          <table:table-cell table:formula="of:=[.K15]*1.45" office:value-type="float" office:value="40.6">
            <text:p>40,6</text:p>
          </table:table-cell>
          <table:table-cell table:formula="of:=[.L15]*1.45" office:value-type="float" office:value="44.95">
            <text:p>44,95</text:p>
          </table:table-cell>
          <table:table-cell table:formula="of:=[.M15]*1.45" office:value-type="float" office:value="46.4">
            <text:p>46,4</text:p>
          </table:table-cell>
          <table:table-cell table:formula="of:=[.N15]*1.45" office:value-type="float" office:value="46.4">
            <text:p>46,4</text:p>
          </table:table-cell>
          <table:table-cell table:formula="of:=[.O15]*1.45" office:value-type="float" office:value="52.2">
            <text:p>52,2</text:p>
          </table:table-cell>
          <table:table-cell/>
        </table:table-row>
        <table:table-row table:style-name="ro1">
          <table:table-cell office:value-type="float" office:value="1500">
            <text:p>1500</text:p>
          </table:table-cell>
          <table:table-cell table:formula="of:=[.B16]*1.45" office:value-type="float" office:value="31.9">
            <text:p>31,9</text:p>
          </table:table-cell>
          <table:table-cell table:formula="of:=[.C16]*1.45" office:value-type="float" office:value="31.9">
            <text:p>31,9</text:p>
          </table:table-cell>
          <table:table-cell table:formula="of:=[.D16]*1.45" office:value-type="float" office:value="33.35">
            <text:p>33,35</text:p>
          </table:table-cell>
          <table:table-cell table:formula="of:=[.E16]*1.45" office:value-type="float" office:value="34.8">
            <text:p>34,8</text:p>
          </table:table-cell>
          <table:table-cell table:formula="of:=[.F16]*1.45" office:value-type="float" office:value="34.8">
            <text:p>34,8</text:p>
          </table:table-cell>
          <table:table-cell table:formula="of:=[.G16]*1.45" office:value-type="float" office:value="36.25">
            <text:p>36,25</text:p>
          </table:table-cell>
          <table:table-cell table:formula="of:=[.H16]*1.45" office:value-type="float" office:value="37.7">
            <text:p>37,7</text:p>
          </table:table-cell>
          <table:table-cell table:formula="of:=[.I16]*1.45" office:value-type="float" office:value="40.6">
            <text:p>40,6</text:p>
          </table:table-cell>
          <table:table-cell table:formula="of:=[.J16]*1.45" office:value-type="float" office:value="40.6">
            <text:p>40,6</text:p>
          </table:table-cell>
          <table:table-cell table:formula="of:=[.K16]*1.45" office:value-type="float" office:value="44.95">
            <text:p>44,95</text:p>
          </table:table-cell>
          <table:table-cell table:formula="of:=[.L16]*1.45" office:value-type="float" office:value="46.4">
            <text:p>46,4</text:p>
          </table:table-cell>
          <table:table-cell table:formula="of:=[.M16]*1.45" office:value-type="float" office:value="52.2">
            <text:p>52,2</text:p>
          </table:table-cell>
          <table:table-cell table:formula="of:=[.N16]*1.45" office:value-type="float" office:value="52.2">
            <text:p>52,2</text:p>
          </table:table-cell>
          <table:table-cell table:formula="of:=[.O16]*1.45" office:value-type="float" office:value="56.55">
            <text:p>56,55</text:p>
          </table:table-cell>
          <table:table-cell/>
        </table:table-row>
        <table:table-row table:style-name="ro1">
          <table:table-cell office:value-type="float" office:value="1600">
            <text:p>1600</text:p>
          </table:table-cell>
          <table:table-cell table:formula="of:=[.B17]*1.45" office:value-type="float" office:value="31.9">
            <text:p>31,9</text:p>
          </table:table-cell>
          <table:table-cell table:formula="of:=[.C17]*1.45" office:value-type="float" office:value="33.35">
            <text:p>33,35</text:p>
          </table:table-cell>
          <table:table-cell table:formula="of:=[.D17]*1.45" office:value-type="float" office:value="34.8">
            <text:p>34,8</text:p>
          </table:table-cell>
          <table:table-cell table:formula="of:=[.E17]*1.45" office:value-type="float" office:value="34.8">
            <text:p>34,8</text:p>
          </table:table-cell>
          <table:table-cell table:formula="of:=[.F17]*1.45" office:value-type="float" office:value="36.25">
            <text:p>36,25</text:p>
          </table:table-cell>
          <table:table-cell table:formula="of:=[.G17]*1.45" office:value-type="float" office:value="37.7">
            <text:p>37,7</text:p>
          </table:table-cell>
          <table:table-cell table:formula="of:=[.H17]*1.45" office:value-type="float" office:value="40.6">
            <text:p>40,6</text:p>
          </table:table-cell>
          <table:table-cell table:formula="of:=[.I17]*1.45" office:value-type="float" office:value="40.6">
            <text:p>40,6</text:p>
          </table:table-cell>
          <table:table-cell table:formula="of:=[.J17]*1.45" office:value-type="float" office:value="44.95">
            <text:p>44,95</text:p>
          </table:table-cell>
          <table:table-cell table:formula="of:=[.K17]*1.45" office:value-type="float" office:value="46.4">
            <text:p>46,4</text:p>
          </table:table-cell>
          <table:table-cell table:formula="of:=[.L17]*1.45" office:value-type="float" office:value="52.2">
            <text:p>52,2</text:p>
          </table:table-cell>
          <table:table-cell table:formula="of:=[.M17]*1.45" office:value-type="float" office:value="55.1">
            <text:p>55,1</text:p>
          </table:table-cell>
          <table:table-cell table:formula="of:=[.N17]*1.45" office:value-type="float" office:value="56.55">
            <text:p>56,55</text:p>
          </table:table-cell>
          <table:table-cell table:formula="of:=[.O17]*1.45" office:value-type="float" office:value="56.55">
            <text:p>56,55</text:p>
          </table:table-cell>
          <table:table-cell/>
        </table:table-row>
        <table:table-row table:style-name="ro1">
          <table:table-cell office:value-type="float" office:value="1700">
            <text:p>1700</text:p>
          </table:table-cell>
          <table:table-cell table:formula="of:=[.B18]*1.45" office:value-type="float" office:value="33.35">
            <text:p>33,35</text:p>
          </table:table-cell>
          <table:table-cell table:formula="of:=[.C18]*1.45" office:value-type="float" office:value="33.35">
            <text:p>33,35</text:p>
          </table:table-cell>
          <table:table-cell table:formula="of:=[.D18]*1.45" office:value-type="float" office:value="34.8">
            <text:p>34,8</text:p>
          </table:table-cell>
          <table:table-cell table:formula="of:=[.E18]*1.45" office:value-type="float" office:value="36.25">
            <text:p>36,25</text:p>
          </table:table-cell>
          <table:table-cell table:formula="of:=[.F18]*1.45" office:value-type="float" office:value="37.7">
            <text:p>37,7</text:p>
          </table:table-cell>
          <table:table-cell table:formula="of:=[.G18]*1.45" office:value-type="float" office:value="37.7">
            <text:p>37,7</text:p>
          </table:table-cell>
          <table:table-cell table:formula="of:=[.H18]*1.45" office:value-type="float" office:value="40.6">
            <text:p>40,6</text:p>
          </table:table-cell>
          <table:table-cell table:formula="of:=[.I18]*1.45" office:value-type="float" office:value="44.95">
            <text:p>44,95</text:p>
          </table:table-cell>
          <table:table-cell table:formula="of:=[.J18]*1.45" office:value-type="float" office:value="46.4">
            <text:p>46,4</text:p>
          </table:table-cell>
          <table:table-cell table:formula="of:=[.K18]*1.45" office:value-type="float" office:value="46.4">
            <text:p>46,4</text:p>
          </table:table-cell>
          <table:table-cell table:formula="of:=[.L18]*1.45" office:value-type="float" office:value="52.2">
            <text:p>52,2</text:p>
          </table:table-cell>
          <table:table-cell table:formula="of:=[.M18]*1.45" office:value-type="float" office:value="56.55">
            <text:p>56,55</text:p>
          </table:table-cell>
          <table:table-cell table:formula="of:=[.N18]*1.45" office:value-type="float" office:value="0">
            <text:p>0</text:p>
          </table:table-cell>
          <table:table-cell table:formula="of:=[.O18]*1.4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800">
            <text:p>1800</text:p>
          </table:table-cell>
          <table:table-cell table:formula="of:=[.B19]*1.45" office:value-type="float" office:value="33.35">
            <text:p>33,35</text:p>
          </table:table-cell>
          <table:table-cell table:formula="of:=[.C19]*1.45" office:value-type="float" office:value="34.8">
            <text:p>34,8</text:p>
          </table:table-cell>
          <table:table-cell table:formula="of:=[.D19]*1.45" office:value-type="float" office:value="36.25">
            <text:p>36,25</text:p>
          </table:table-cell>
          <table:table-cell table:formula="of:=[.E19]*1.45" office:value-type="float" office:value="36.25">
            <text:p>36,25</text:p>
          </table:table-cell>
          <table:table-cell table:formula="of:=[.F19]*1.45" office:value-type="float" office:value="37.7">
            <text:p>37,7</text:p>
          </table:table-cell>
          <table:table-cell table:formula="of:=[.G19]*1.45" office:value-type="float" office:value="40.6">
            <text:p>40,6</text:p>
          </table:table-cell>
          <table:table-cell table:formula="of:=[.H19]*1.45" office:value-type="float" office:value="44.95">
            <text:p>44,95</text:p>
          </table:table-cell>
          <table:table-cell table:formula="of:=[.I19]*1.45" office:value-type="float" office:value="46.4">
            <text:p>46,4</text:p>
          </table:table-cell>
          <table:table-cell table:formula="of:=[.J19]*1.45" office:value-type="float" office:value="46.4">
            <text:p>46,4</text:p>
          </table:table-cell>
          <table:table-cell table:formula="of:=[.K19]*1.45" office:value-type="float" office:value="52.2">
            <text:p>52,2</text:p>
          </table:table-cell>
          <table:table-cell table:formula="of:=[.L19]*1.45" office:value-type="float" office:value="56.55">
            <text:p>56,55</text:p>
          </table:table-cell>
          <table:table-cell table:formula="of:=[.M19]*1.45" office:value-type="float" office:value="56.55">
            <text:p>56,55</text:p>
          </table:table-cell>
          <table:table-cell table:formula="of:=[.N19]*1.45" office:value-type="float" office:value="0">
            <text:p>0</text:p>
          </table:table-cell>
          <table:table-cell table:formula="of:=[.O19]*1.4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900">
            <text:p>1900</text:p>
          </table:table-cell>
          <table:table-cell table:formula="of:=[.B20]*1.45" office:value-type="float" office:value="34.8">
            <text:p>34,8</text:p>
          </table:table-cell>
          <table:table-cell table:formula="of:=[.C20]*1.45" office:value-type="float" office:value="34.8">
            <text:p>34,8</text:p>
          </table:table-cell>
          <table:table-cell table:formula="of:=[.D20]*1.45" office:value-type="float" office:value="36.25">
            <text:p>36,25</text:p>
          </table:table-cell>
          <table:table-cell table:formula="of:=[.E20]*1.45" office:value-type="float" office:value="37.7">
            <text:p>37,7</text:p>
          </table:table-cell>
          <table:table-cell table:formula="of:=[.F20]*1.45" office:value-type="float" office:value="40.6">
            <text:p>40,6</text:p>
          </table:table-cell>
          <table:table-cell table:formula="of:=[.G20]*1.45" office:value-type="float" office:value="40.6">
            <text:p>40,6</text:p>
          </table:table-cell>
          <table:table-cell table:formula="of:=[.H20]*1.45" office:value-type="float" office:value="0">
            <text:p>0</text:p>
          </table:table-cell>
          <table:table-cell table:formula="of:=[.I20]*1.45" office:value-type="float" office:value="0">
            <text:p>0</text:p>
          </table:table-cell>
          <table:table-cell table:formula="of:=[.J20]*1.45" office:value-type="float" office:value="0">
            <text:p>0</text:p>
          </table:table-cell>
          <table:table-cell table:formula="of:=[.K20]*1.45" office:value-type="float" office:value="0">
            <text:p>0</text:p>
          </table:table-cell>
          <table:table-cell table:formula="of:=[.L20]*1.45" office:value-type="float" office:value="0">
            <text:p>0</text:p>
          </table:table-cell>
          <table:table-cell table:formula="of:=[.M20]*1.45" office:value-type="float" office:value="0">
            <text:p>0</text:p>
          </table:table-cell>
          <table:table-cell table:formula="of:=[.N20]*1.45" office:value-type="float" office:value="0">
            <text:p>0</text:p>
          </table:table-cell>
          <table:table-cell table:formula="of:=[.O20]*1.4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2000">
            <text:p>2000</text:p>
          </table:table-cell>
          <table:table-cell table:formula="of:=[.B21]*1.45" office:value-type="float" office:value="34.8">
            <text:p>34,8</text:p>
          </table:table-cell>
          <table:table-cell table:formula="of:=[.C21]*1.45" office:value-type="float" office:value="36.25">
            <text:p>36,25</text:p>
          </table:table-cell>
          <table:table-cell table:formula="of:=[.D21]*1.45" office:value-type="float" office:value="37.7">
            <text:p>37,7</text:p>
          </table:table-cell>
          <table:table-cell table:formula="of:=[.E21]*1.45" office:value-type="float" office:value="37.7">
            <text:p>37,7</text:p>
          </table:table-cell>
          <table:table-cell table:formula="of:=[.F21]*1.45" office:value-type="float" office:value="40.6">
            <text:p>40,6</text:p>
          </table:table-cell>
          <table:table-cell table:formula="of:=[.G21]*1.45" office:value-type="float" office:value="0">
            <text:p>0</text:p>
          </table:table-cell>
          <table:table-cell table:formula="of:=[.H21]*1.45" office:value-type="float" office:value="0">
            <text:p>0</text:p>
          </table:table-cell>
          <table:table-cell table:formula="of:=[.I21]*1.45" office:value-type="float" office:value="0">
            <text:p>0</text:p>
          </table:table-cell>
          <table:table-cell table:formula="of:=[.J21]*1.45" office:value-type="float" office:value="0">
            <text:p>0</text:p>
          </table:table-cell>
          <table:table-cell table:formula="of:=[.K21]*1.45" office:value-type="float" office:value="0">
            <text:p>0</text:p>
          </table:table-cell>
          <table:table-cell table:formula="of:=[.L21]*1.45" office:value-type="float" office:value="0">
            <text:p>0</text:p>
          </table:table-cell>
          <table:table-cell table:formula="of:=[.M21]*1.45" office:value-type="float" office:value="0">
            <text:p>0</text:p>
          </table:table-cell>
          <table:table-cell table:formula="of:=[.N21]*1.45" office:value-type="float" office:value="0">
            <text:p>0</text:p>
          </table:table-cell>
          <table:table-cell table:formula="of:=[.O21]*1.45" office:value-type="float" office:value="0">
            <text:p>0</text:p>
          </table:table-cell>
          <table:table-cell/>
        </table:table-row>
        <table:table-row table:style-name="ro1" table:number-rows-repeated="2">
          <table:table-cell table:style-name="Default" table:number-columns-repeated="15"/>
          <table:table-cell/>
        </table:table-row>
        <table:table-row table:style-name="ro2">
          <table:table-cell table:style-name="Default"/>
          <table:table-cell table:style-name="ce11" office:value-type="string">
            <text:p>INSEKTENSCHUTZ RAHMEN SETS ECO-LINE MIT DEKORFOLIE – VK EBAY</text:p>
          </table:table-cell>
          <table:table-cell table:style-name="Default" table:number-columns-repeated="13"/>
          <table:table-cell/>
        </table:table-row>
        <table:table-row table:style-name="ro1">
          <table:table-cell table:style-name="Default" table:number-columns-repeated="15"/>
          <table:table-cell/>
        </table:table-row>
        <table:table-row table:style-name="ro1">
          <table:table-cell table:style-name="ce4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/>
        </table:table-row>
        <table:table-row table:style-name="ro1">
          <table:table-cell office:value-type="float" office:value="500">
            <text:p>500</text:p>
          </table:table-cell>
          <table:table-cell table:style-name="ce12" table:formula="of:=[.B26]*1.45" office:value-type="currency" office:currency="EUR" office:value="31.88724">
            <text:p>31,89 €</text:p>
          </table:table-cell>
          <table:table-cell table:style-name="ce12" table:formula="of:=[.C26]*1.45" office:value-type="currency" office:currency="EUR" office:value="31.88724">
            <text:p>31,89 €</text:p>
          </table:table-cell>
          <table:table-cell table:style-name="ce12" table:formula="of:=[.D26]*1.45" office:value-type="currency" office:currency="EUR" office:value="34.1649">
            <text:p>34,16 €</text:p>
          </table:table-cell>
          <table:table-cell table:style-name="ce12" table:formula="of:=[.E26]*1.45" office:value-type="currency" office:currency="EUR" office:value="34.1649">
            <text:p>34,16 €</text:p>
          </table:table-cell>
          <table:table-cell table:style-name="ce12" table:formula="of:=[.F26]*1.45" office:value-type="currency" office:currency="EUR" office:value="34.1649">
            <text:p>34,16 €</text:p>
          </table:table-cell>
          <table:table-cell table:style-name="ce12" table:formula="of:=[.G26]*1.45" office:value-type="currency" office:currency="EUR" office:value="36.44256">
            <text:p>36,44 €</text:p>
          </table:table-cell>
          <table:table-cell table:style-name="ce12" table:formula="of:=[.H26]*1.45" office:value-type="currency" office:currency="EUR" office:value="36.44256">
            <text:p>36,44 €</text:p>
          </table:table-cell>
          <table:table-cell table:formula="of:=[.I26]*1.45" office:value-type="currency" office:currency="EUR" office:value="38.72022">
            <text:p>38,72 €</text:p>
          </table:table-cell>
          <table:table-cell table:formula="of:=[.J26]*1.45" office:value-type="currency" office:currency="EUR" office:value="38.72022">
            <text:p>38,72 €</text:p>
          </table:table-cell>
          <table:table-cell table:formula="of:=[.K26]*1.45" office:value-type="currency" office:currency="EUR" office:value="40.99788">
            <text:p>41,00 €</text:p>
          </table:table-cell>
          <table:table-cell table:formula="of:=[.L26]*1.45" office:value-type="currency" office:currency="EUR" office:value="50.10852">
            <text:p>50,11 €</text:p>
          </table:table-cell>
          <table:table-cell table:formula="of:=[.M26]*1.45" office:value-type="currency" office:currency="EUR" office:value="50.10852">
            <text:p>50,11 €</text:p>
          </table:table-cell>
          <table:table-cell table:formula="of:=[.N26]*1.45" office:value-type="currency" office:currency="EUR" office:value="52.38618">
            <text:p>52,39 €</text:p>
          </table:table-cell>
          <table:table-cell table:formula="of:=[.O26]*1.45" office:value-type="currency" office:currency="EUR" office:value="52.38618">
            <text:p>52,39 €</text:p>
          </table:table-cell>
          <table:table-cell/>
        </table:table-row>
        <table:table-row table:style-name="ro1">
          <table:table-cell office:value-type="float" office:value="600">
            <text:p>600</text:p>
          </table:table-cell>
          <table:table-cell table:style-name="ce12" table:formula="of:=[.B27]*1.45" office:value-type="currency" office:currency="EUR" office:value="31.88724">
            <text:p>31,89 €</text:p>
          </table:table-cell>
          <table:table-cell table:style-name="ce12" table:formula="of:=[.C27]*1.45" office:value-type="currency" office:currency="EUR" office:value="31.88724">
            <text:p>31,89 €</text:p>
          </table:table-cell>
          <table:table-cell table:style-name="ce12" table:formula="of:=[.D27]*1.45" office:value-type="currency" office:currency="EUR" office:value="34.1649">
            <text:p>34,16 €</text:p>
          </table:table-cell>
          <table:table-cell table:style-name="ce12" table:formula="of:=[.E27]*1.45" office:value-type="currency" office:currency="EUR" office:value="34.1649">
            <text:p>34,16 €</text:p>
          </table:table-cell>
          <table:table-cell table:style-name="ce12" table:formula="of:=[.F27]*1.45" office:value-type="currency" office:currency="EUR" office:value="36.44256">
            <text:p>36,44 €</text:p>
          </table:table-cell>
          <table:table-cell table:style-name="ce12" table:formula="of:=[.G27]*1.45" office:value-type="currency" office:currency="EUR" office:value="36.44256">
            <text:p>36,44 €</text:p>
          </table:table-cell>
          <table:table-cell table:style-name="ce12" table:formula="of:=[.H27]*1.45" office:value-type="currency" office:currency="EUR" office:value="38.72022">
            <text:p>38,72 €</text:p>
          </table:table-cell>
          <table:table-cell table:formula="of:=[.I27]*1.45" office:value-type="currency" office:currency="EUR" office:value="38.72022">
            <text:p>38,72 €</text:p>
          </table:table-cell>
          <table:table-cell table:formula="of:=[.J27]*1.45" office:value-type="currency" office:currency="EUR" office:value="40.99788">
            <text:p>41,00 €</text:p>
          </table:table-cell>
          <table:table-cell table:formula="of:=[.K27]*1.45" office:value-type="currency" office:currency="EUR" office:value="50.10852">
            <text:p>50,11 €</text:p>
          </table:table-cell>
          <table:table-cell table:formula="of:=[.L27]*1.45" office:value-type="currency" office:currency="EUR" office:value="50.10852">
            <text:p>50,11 €</text:p>
          </table:table-cell>
          <table:table-cell table:formula="of:=[.M27]*1.45" office:value-type="currency" office:currency="EUR" office:value="52.38618">
            <text:p>52,39 €</text:p>
          </table:table-cell>
          <table:table-cell table:formula="of:=[.N27]*1.45" office:value-type="currency" office:currency="EUR" office:value="52.38618">
            <text:p>52,39 €</text:p>
          </table:table-cell>
          <table:table-cell table:formula="of:=[.O27]*1.45" office:value-type="currency" office:currency="EUR" office:value="54.66384">
            <text:p>54,66 €</text:p>
          </table:table-cell>
          <table:table-cell/>
        </table:table-row>
        <table:table-row table:style-name="ro1">
          <table:table-cell office:value-type="float" office:value="700">
            <text:p>700</text:p>
          </table:table-cell>
          <table:table-cell table:style-name="ce12" table:formula="of:=[.B28]*1.45" office:value-type="currency" office:currency="EUR" office:value="34.1649">
            <text:p>34,16 €</text:p>
          </table:table-cell>
          <table:table-cell table:style-name="ce12" table:formula="of:=[.C28]*1.45" office:value-type="currency" office:currency="EUR" office:value="34.1649">
            <text:p>34,16 €</text:p>
          </table:table-cell>
          <table:table-cell table:style-name="ce12" table:formula="of:=[.D28]*1.45" office:value-type="currency" office:currency="EUR" office:value="34.1649">
            <text:p>34,16 €</text:p>
          </table:table-cell>
          <table:table-cell table:style-name="ce12" table:formula="of:=[.E28]*1.45" office:value-type="currency" office:currency="EUR" office:value="36.44256">
            <text:p>36,44 €</text:p>
          </table:table-cell>
          <table:table-cell table:style-name="ce12" table:formula="of:=[.F28]*1.45" office:value-type="currency" office:currency="EUR" office:value="36.44256">
            <text:p>36,44 €</text:p>
          </table:table-cell>
          <table:table-cell table:style-name="ce12" table:formula="of:=[.G28]*1.45" office:value-type="currency" office:currency="EUR" office:value="38.72022">
            <text:p>38,72 €</text:p>
          </table:table-cell>
          <table:table-cell table:style-name="ce12" table:formula="of:=[.H28]*1.45" office:value-type="currency" office:currency="EUR" office:value="38.72022">
            <text:p>38,72 €</text:p>
          </table:table-cell>
          <table:table-cell table:formula="of:=[.I28]*1.45" office:value-type="currency" office:currency="EUR" office:value="40.99788">
            <text:p>41,00 €</text:p>
          </table:table-cell>
          <table:table-cell table:formula="of:=[.J28]*1.45" office:value-type="currency" office:currency="EUR" office:value="50.10852">
            <text:p>50,11 €</text:p>
          </table:table-cell>
          <table:table-cell table:formula="of:=[.K28]*1.45" office:value-type="currency" office:currency="EUR" office:value="50.10852">
            <text:p>50,11 €</text:p>
          </table:table-cell>
          <table:table-cell table:formula="of:=[.L28]*1.45" office:value-type="currency" office:currency="EUR" office:value="52.38618">
            <text:p>52,39 €</text:p>
          </table:table-cell>
          <table:table-cell table:formula="of:=[.M28]*1.45" office:value-type="currency" office:currency="EUR" office:value="54.66384">
            <text:p>54,66 €</text:p>
          </table:table-cell>
          <table:table-cell table:formula="of:=[.N28]*1.45" office:value-type="currency" office:currency="EUR" office:value="54.66384">
            <text:p>54,66 €</text:p>
          </table:table-cell>
          <table:table-cell table:formula="of:=[.O28]*1.45" office:value-type="currency" office:currency="EUR" office:value="56.9415">
            <text:p>56,94 €</text:p>
          </table:table-cell>
          <table:table-cell/>
        </table:table-row>
        <table:table-row table:style-name="ro1">
          <table:table-cell office:value-type="float" office:value="800">
            <text:p>800</text:p>
          </table:table-cell>
          <table:table-cell table:style-name="ce12" table:formula="of:=[.B29]*1.45" office:value-type="currency" office:currency="EUR" office:value="34.1649">
            <text:p>34,16 €</text:p>
          </table:table-cell>
          <table:table-cell table:style-name="ce12" table:formula="of:=[.C29]*1.45" office:value-type="currency" office:currency="EUR" office:value="34.1649">
            <text:p>34,16 €</text:p>
          </table:table-cell>
          <table:table-cell table:style-name="ce12" table:formula="of:=[.D29]*1.45" office:value-type="currency" office:currency="EUR" office:value="36.44256">
            <text:p>36,44 €</text:p>
          </table:table-cell>
          <table:table-cell table:style-name="ce12" table:formula="of:=[.E29]*1.45" office:value-type="currency" office:currency="EUR" office:value="36.44256">
            <text:p>36,44 €</text:p>
          </table:table-cell>
          <table:table-cell table:style-name="ce12" table:formula="of:=[.F29]*1.45" office:value-type="currency" office:currency="EUR" office:value="38.72022">
            <text:p>38,72 €</text:p>
          </table:table-cell>
          <table:table-cell table:style-name="ce12" table:formula="of:=[.G29]*1.45" office:value-type="currency" office:currency="EUR" office:value="38.72022">
            <text:p>38,72 €</text:p>
          </table:table-cell>
          <table:table-cell table:style-name="ce12" table:formula="of:=[.H29]*1.45" office:value-type="currency" office:currency="EUR" office:value="40.99788">
            <text:p>41,00 €</text:p>
          </table:table-cell>
          <table:table-cell table:formula="of:=[.I29]*1.45" office:value-type="currency" office:currency="EUR" office:value="50.10852">
            <text:p>50,11 €</text:p>
          </table:table-cell>
          <table:table-cell table:formula="of:=[.J29]*1.45" office:value-type="currency" office:currency="EUR" office:value="50.10852">
            <text:p>50,11 €</text:p>
          </table:table-cell>
          <table:table-cell table:formula="of:=[.K29]*1.45" office:value-type="currency" office:currency="EUR" office:value="52.38618">
            <text:p>52,39 €</text:p>
          </table:table-cell>
          <table:table-cell table:formula="of:=[.L29]*1.45" office:value-type="currency" office:currency="EUR" office:value="54.66384">
            <text:p>54,66 €</text:p>
          </table:table-cell>
          <table:table-cell table:formula="of:=[.M29]*1.45" office:value-type="currency" office:currency="EUR" office:value="54.66384">
            <text:p>54,66 €</text:p>
          </table:table-cell>
          <table:table-cell table:formula="of:=[.N29]*1.45" office:value-type="currency" office:currency="EUR" office:value="56.9415">
            <text:p>56,94 €</text:p>
          </table:table-cell>
          <table:table-cell table:formula="of:=[.O29]*1.45" office:value-type="currency" office:currency="EUR" office:value="56.9415">
            <text:p>56,94 €</text:p>
          </table:table-cell>
          <table:table-cell/>
        </table:table-row>
        <table:table-row table:style-name="ro1">
          <table:table-cell office:value-type="float" office:value="900">
            <text:p>900</text:p>
          </table:table-cell>
          <table:table-cell table:style-name="ce12" table:formula="of:=[.B30]*1.45" office:value-type="currency" office:currency="EUR" office:value="34.1649">
            <text:p>34,16 €</text:p>
          </table:table-cell>
          <table:table-cell table:style-name="ce12" table:formula="of:=[.C30]*1.45" office:value-type="currency" office:currency="EUR" office:value="36.44256">
            <text:p>36,44 €</text:p>
          </table:table-cell>
          <table:table-cell table:style-name="ce12" table:formula="of:=[.D30]*1.45" office:value-type="currency" office:currency="EUR" office:value="36.44256">
            <text:p>36,44 €</text:p>
          </table:table-cell>
          <table:table-cell table:style-name="ce12" table:formula="of:=[.E30]*1.45" office:value-type="currency" office:currency="EUR" office:value="38.72022">
            <text:p>38,72 €</text:p>
          </table:table-cell>
          <table:table-cell table:style-name="ce12" table:formula="of:=[.F30]*1.45" office:value-type="currency" office:currency="EUR" office:value="38.72022">
            <text:p>38,72 €</text:p>
          </table:table-cell>
          <table:table-cell table:style-name="ce12" table:formula="of:=[.G30]*1.45" office:value-type="currency" office:currency="EUR" office:value="40.99788">
            <text:p>41,00 €</text:p>
          </table:table-cell>
          <table:table-cell table:style-name="ce12" table:formula="of:=[.H30]*1.45" office:value-type="currency" office:currency="EUR" office:value="50.10852">
            <text:p>50,11 €</text:p>
          </table:table-cell>
          <table:table-cell table:formula="of:=[.I30]*1.45" office:value-type="currency" office:currency="EUR" office:value="52.38618">
            <text:p>52,39 €</text:p>
          </table:table-cell>
          <table:table-cell table:formula="of:=[.J30]*1.45" office:value-type="currency" office:currency="EUR" office:value="52.38618">
            <text:p>52,39 €</text:p>
          </table:table-cell>
          <table:table-cell table:formula="of:=[.K30]*1.45" office:value-type="currency" office:currency="EUR" office:value="54.66384">
            <text:p>54,66 €</text:p>
          </table:table-cell>
          <table:table-cell table:formula="of:=[.L30]*1.45" office:value-type="currency" office:currency="EUR" office:value="54.66384">
            <text:p>54,66 €</text:p>
          </table:table-cell>
          <table:table-cell table:formula="of:=[.M30]*1.45" office:value-type="currency" office:currency="EUR" office:value="56.9415">
            <text:p>56,94 €</text:p>
          </table:table-cell>
          <table:table-cell table:formula="of:=[.N30]*1.45" office:value-type="currency" office:currency="EUR" office:value="59.21916">
            <text:p>59,22 €</text:p>
          </table:table-cell>
          <table:table-cell table:formula="of:=[.O30]*1.45" office:value-type="currency" office:currency="EUR" office:value="59.21916">
            <text:p>59,22 €</text:p>
          </table:table-cell>
          <table:table-cell/>
        </table:table-row>
        <table:table-row table:style-name="ro1">
          <table:table-cell office:value-type="float" office:value="1000">
            <text:p>1000</text:p>
          </table:table-cell>
          <table:table-cell table:style-name="ce12" table:formula="of:=[.B31]*1.45" office:value-type="currency" office:currency="EUR" office:value="36.44256">
            <text:p>36,44 €</text:p>
          </table:table-cell>
          <table:table-cell table:style-name="ce12" table:formula="of:=[.C31]*1.45" office:value-type="currency" office:currency="EUR" office:value="36.44256">
            <text:p>36,44 €</text:p>
          </table:table-cell>
          <table:table-cell table:style-name="ce12" table:formula="of:=[.D31]*1.45" office:value-type="currency" office:currency="EUR" office:value="38.72022">
            <text:p>38,72 €</text:p>
          </table:table-cell>
          <table:table-cell table:style-name="ce12" table:formula="of:=[.E31]*1.45" office:value-type="currency" office:currency="EUR" office:value="38.72022">
            <text:p>38,72 €</text:p>
          </table:table-cell>
          <table:table-cell table:style-name="ce12" table:formula="of:=[.F31]*1.45" office:value-type="currency" office:currency="EUR" office:value="40.99788">
            <text:p>41,00 €</text:p>
          </table:table-cell>
          <table:table-cell table:style-name="ce12" table:formula="of:=[.G31]*1.45" office:value-type="currency" office:currency="EUR" office:value="50.10852">
            <text:p>50,11 €</text:p>
          </table:table-cell>
          <table:table-cell table:style-name="ce12" table:formula="of:=[.H31]*1.45" office:value-type="currency" office:currency="EUR" office:value="52.38618">
            <text:p>52,39 €</text:p>
          </table:table-cell>
          <table:table-cell table:formula="of:=[.I31]*1.45" office:value-type="currency" office:currency="EUR" office:value="54.66384">
            <text:p>54,66 €</text:p>
          </table:table-cell>
          <table:table-cell table:formula="of:=[.J31]*1.45" office:value-type="currency" office:currency="EUR" office:value="54.66384">
            <text:p>54,66 €</text:p>
          </table:table-cell>
          <table:table-cell table:formula="of:=[.K31]*1.45" office:value-type="currency" office:currency="EUR" office:value="56.9415">
            <text:p>56,94 €</text:p>
          </table:table-cell>
          <table:table-cell table:formula="of:=[.L31]*1.45" office:value-type="currency" office:currency="EUR" office:value="56.9415">
            <text:p>56,94 €</text:p>
          </table:table-cell>
          <table:table-cell table:formula="of:=[.M31]*1.45" office:value-type="currency" office:currency="EUR" office:value="59.21916">
            <text:p>59,22 €</text:p>
          </table:table-cell>
          <table:table-cell table:formula="of:=[.N31]*1.45" office:value-type="currency" office:currency="EUR" office:value="59.21916">
            <text:p>59,22 €</text:p>
          </table:table-cell>
          <table:table-cell table:formula="of:=[.O31]*1.45" office:value-type="currency" office:currency="EUR" office:value="63.77448">
            <text:p>63,77 €</text:p>
          </table:table-cell>
          <table:table-cell/>
        </table:table-row>
        <table:table-row table:style-name="ro1">
          <table:table-cell office:value-type="float" office:value="1100">
            <text:p>1100</text:p>
          </table:table-cell>
          <table:table-cell table:style-name="ce12" table:formula="of:=[.B32]*1.45" office:value-type="currency" office:currency="EUR" office:value="36.44256">
            <text:p>36,44 €</text:p>
          </table:table-cell>
          <table:table-cell table:style-name="ce12" table:formula="of:=[.C32]*1.45" office:value-type="currency" office:currency="EUR" office:value="38.72022">
            <text:p>38,72 €</text:p>
          </table:table-cell>
          <table:table-cell table:style-name="ce12" table:formula="of:=[.D32]*1.45" office:value-type="currency" office:currency="EUR" office:value="38.72022">
            <text:p>38,72 €</text:p>
          </table:table-cell>
          <table:table-cell table:style-name="ce12" table:formula="of:=[.E32]*1.45" office:value-type="currency" office:currency="EUR" office:value="40.99788">
            <text:p>41,00 €</text:p>
          </table:table-cell>
          <table:table-cell table:style-name="ce12" table:formula="of:=[.F32]*1.45" office:value-type="currency" office:currency="EUR" office:value="50.10852">
            <text:p>50,11 €</text:p>
          </table:table-cell>
          <table:table-cell table:style-name="ce12" table:formula="of:=[.G32]*1.45" office:value-type="currency" office:currency="EUR" office:value="52.38618">
            <text:p>52,39 €</text:p>
          </table:table-cell>
          <table:table-cell table:style-name="ce12" table:formula="of:=[.H32]*1.45" office:value-type="currency" office:currency="EUR" office:value="54.66384">
            <text:p>54,66 €</text:p>
          </table:table-cell>
          <table:table-cell table:formula="of:=[.I32]*1.45" office:value-type="currency" office:currency="EUR" office:value="54.66384">
            <text:p>54,66 €</text:p>
          </table:table-cell>
          <table:table-cell table:formula="of:=[.J32]*1.45" office:value-type="currency" office:currency="EUR" office:value="56.9415">
            <text:p>56,94 €</text:p>
          </table:table-cell>
          <table:table-cell table:formula="of:=[.K32]*1.45" office:value-type="currency" office:currency="EUR" office:value="56.9415">
            <text:p>56,94 €</text:p>
          </table:table-cell>
          <table:table-cell table:formula="of:=[.L32]*1.45" office:value-type="currency" office:currency="EUR" office:value="59.21916">
            <text:p>59,22 €</text:p>
          </table:table-cell>
          <table:table-cell table:formula="of:=[.M32]*1.45" office:value-type="currency" office:currency="EUR" office:value="63.77448">
            <text:p>63,77 €</text:p>
          </table:table-cell>
          <table:table-cell table:formula="of:=[.N32]*1.45" office:value-type="currency" office:currency="EUR" office:value="63.77448">
            <text:p>63,77 €</text:p>
          </table:table-cell>
          <table:table-cell table:formula="of:=[.O32]*1.45" office:value-type="currency" office:currency="EUR" office:value="70.60746">
            <text:p>70,61 €</text:p>
          </table:table-cell>
          <table:table-cell/>
        </table:table-row>
        <table:table-row table:style-name="ro1">
          <table:table-cell office:value-type="float" office:value="1200">
            <text:p>1200</text:p>
          </table:table-cell>
          <table:table-cell table:style-name="ce12" table:formula="of:=[.B33]*1.45" office:value-type="currency" office:currency="EUR" office:value="38.72022">
            <text:p>38,72 €</text:p>
          </table:table-cell>
          <table:table-cell table:style-name="ce12" table:formula="of:=[.C33]*1.45" office:value-type="currency" office:currency="EUR" office:value="38.72022">
            <text:p>38,72 €</text:p>
          </table:table-cell>
          <table:table-cell table:style-name="ce12" table:formula="of:=[.D33]*1.45" office:value-type="currency" office:currency="EUR" office:value="40.99788">
            <text:p>41,00 €</text:p>
          </table:table-cell>
          <table:table-cell table:style-name="ce12" table:formula="of:=[.E33]*1.45" office:value-type="currency" office:currency="EUR" office:value="50.10852">
            <text:p>50,11 €</text:p>
          </table:table-cell>
          <table:table-cell table:style-name="ce12" table:formula="of:=[.F33]*1.45" office:value-type="currency" office:currency="EUR" office:value="52.38618">
            <text:p>52,39 €</text:p>
          </table:table-cell>
          <table:table-cell table:style-name="ce12" table:formula="of:=[.G33]*1.45" office:value-type="currency" office:currency="EUR" office:value="54.66384">
            <text:p>54,66 €</text:p>
          </table:table-cell>
          <table:table-cell table:style-name="ce12" table:formula="of:=[.H33]*1.45" office:value-type="currency" office:currency="EUR" office:value="54.66384">
            <text:p>54,66 €</text:p>
          </table:table-cell>
          <table:table-cell table:formula="of:=[.I33]*1.45" office:value-type="currency" office:currency="EUR" office:value="56.9415">
            <text:p>56,94 €</text:p>
          </table:table-cell>
          <table:table-cell table:formula="of:=[.J33]*1.45" office:value-type="currency" office:currency="EUR" office:value="56.9415">
            <text:p>56,94 €</text:p>
          </table:table-cell>
          <table:table-cell table:formula="of:=[.K33]*1.45" office:value-type="currency" office:currency="EUR" office:value="59.21916">
            <text:p>59,22 €</text:p>
          </table:table-cell>
          <table:table-cell table:formula="of:=[.L33]*1.45" office:value-type="currency" office:currency="EUR" office:value="63.77448">
            <text:p>63,77 €</text:p>
          </table:table-cell>
          <table:table-cell table:formula="of:=[.M33]*1.45" office:value-type="currency" office:currency="EUR" office:value="63.77448">
            <text:p>63,77 €</text:p>
          </table:table-cell>
          <table:table-cell table:formula="of:=[.N33]*1.45" office:value-type="currency" office:currency="EUR" office:value="70.60746">
            <text:p>70,61 €</text:p>
          </table:table-cell>
          <table:table-cell table:formula="of:=[.O33]*1.45" office:value-type="currency" office:currency="EUR" office:value="72.88512">
            <text:p>72,89 €</text:p>
          </table:table-cell>
          <table:table-cell/>
        </table:table-row>
        <table:table-row table:style-name="ro1">
          <table:table-cell office:value-type="float" office:value="1300">
            <text:p>1300</text:p>
          </table:table-cell>
          <table:table-cell table:style-name="ce12" table:formula="of:=[.B34]*1.45" office:value-type="currency" office:currency="EUR" office:value="38.72022">
            <text:p>38,72 €</text:p>
          </table:table-cell>
          <table:table-cell table:style-name="ce12" table:formula="of:=[.C34]*1.45" office:value-type="currency" office:currency="EUR" office:value="40.99788">
            <text:p>41,00 €</text:p>
          </table:table-cell>
          <table:table-cell table:style-name="ce12" table:formula="of:=[.D34]*1.45" office:value-type="currency" office:currency="EUR" office:value="50.10852">
            <text:p>50,11 €</text:p>
          </table:table-cell>
          <table:table-cell table:style-name="ce12" table:formula="of:=[.E34]*1.45" office:value-type="currency" office:currency="EUR" office:value="50.10852">
            <text:p>50,11 €</text:p>
          </table:table-cell>
          <table:table-cell table:style-name="ce12" table:formula="of:=[.F34]*1.45" office:value-type="currency" office:currency="EUR" office:value="52.38618">
            <text:p>52,39 €</text:p>
          </table:table-cell>
          <table:table-cell table:style-name="ce12" table:formula="of:=[.G34]*1.45" office:value-type="currency" office:currency="EUR" office:value="54.66384">
            <text:p>54,66 €</text:p>
          </table:table-cell>
          <table:table-cell table:style-name="ce12" table:formula="of:=[.H34]*1.45" office:value-type="currency" office:currency="EUR" office:value="56.9415">
            <text:p>56,94 €</text:p>
          </table:table-cell>
          <table:table-cell table:formula="of:=[.I34]*1.45" office:value-type="currency" office:currency="EUR" office:value="56.9415">
            <text:p>56,94 €</text:p>
          </table:table-cell>
          <table:table-cell table:formula="of:=[.J34]*1.45" office:value-type="currency" office:currency="EUR" office:value="59.21916">
            <text:p>59,22 €</text:p>
          </table:table-cell>
          <table:table-cell table:formula="of:=[.K34]*1.45" office:value-type="currency" office:currency="EUR" office:value="59.21916">
            <text:p>59,22 €</text:p>
          </table:table-cell>
          <table:table-cell table:formula="of:=[.L34]*1.45" office:value-type="currency" office:currency="EUR" office:value="63.77448">
            <text:p>63,77 €</text:p>
          </table:table-cell>
          <table:table-cell table:formula="of:=[.M34]*1.45" office:value-type="currency" office:currency="EUR" office:value="70.60746">
            <text:p>70,61 €</text:p>
          </table:table-cell>
          <table:table-cell table:formula="of:=[.N34]*1.45" office:value-type="currency" office:currency="EUR" office:value="72.88512">
            <text:p>72,89 €</text:p>
          </table:table-cell>
          <table:table-cell table:formula="of:=[.O34]*1.45" office:value-type="currency" office:currency="EUR" office:value="72.88512">
            <text:p>72,89 €</text:p>
          </table:table-cell>
          <table:table-cell/>
        </table:table-row>
        <table:table-row table:style-name="ro1">
          <table:table-cell office:value-type="float" office:value="1400">
            <text:p>1400</text:p>
          </table:table-cell>
          <table:table-cell table:formula="of:=[.B35]*1.45" office:value-type="currency" office:currency="EUR" office:value="40.99788">
            <text:p>41,00 €</text:p>
          </table:table-cell>
          <table:table-cell table:formula="of:=[.C35]*1.45" office:value-type="currency" office:currency="EUR" office:value="50.10852">
            <text:p>50,11 €</text:p>
          </table:table-cell>
          <table:table-cell table:formula="of:=[.D35]*1.45" office:value-type="currency" office:currency="EUR" office:value="50.10852">
            <text:p>50,11 €</text:p>
          </table:table-cell>
          <table:table-cell table:formula="of:=[.E35]*1.45" office:value-type="currency" office:currency="EUR" office:value="52.38618">
            <text:p>52,39 €</text:p>
          </table:table-cell>
          <table:table-cell table:formula="of:=[.F35]*1.45" office:value-type="currency" office:currency="EUR" office:value="54.66384">
            <text:p>54,66 €</text:p>
          </table:table-cell>
          <table:table-cell table:formula="of:=[.G35]*1.45" office:value-type="currency" office:currency="EUR" office:value="56.9415">
            <text:p>56,94 €</text:p>
          </table:table-cell>
          <table:table-cell table:formula="of:=[.H35]*1.45" office:value-type="currency" office:currency="EUR" office:value="56.9415">
            <text:p>56,94 €</text:p>
          </table:table-cell>
          <table:table-cell table:formula="of:=[.I35]*1.45" office:value-type="currency" office:currency="EUR" office:value="59.21916">
            <text:p>59,22 €</text:p>
          </table:table-cell>
          <table:table-cell table:formula="of:=[.J35]*1.45" office:value-type="currency" office:currency="EUR" office:value="59.21916">
            <text:p>59,22 €</text:p>
          </table:table-cell>
          <table:table-cell table:formula="of:=[.K35]*1.45" office:value-type="currency" office:currency="EUR" office:value="63.77448">
            <text:p>63,77 €</text:p>
          </table:table-cell>
          <table:table-cell table:formula="of:=[.L35]*1.45" office:value-type="currency" office:currency="EUR" office:value="70.60746">
            <text:p>70,61 €</text:p>
          </table:table-cell>
          <table:table-cell table:formula="of:=[.M35]*1.45" office:value-type="currency" office:currency="EUR" office:value="72.88512">
            <text:p>72,89 €</text:p>
          </table:table-cell>
          <table:table-cell table:formula="of:=[.N35]*1.45" office:value-type="currency" office:currency="EUR" office:value="72.88512">
            <text:p>72,89 €</text:p>
          </table:table-cell>
          <table:table-cell table:formula="of:=[.O35]*1.45" office:value-type="currency" office:currency="EUR" office:value="81.99576">
            <text:p>82,00 €</text:p>
          </table:table-cell>
          <table:table-cell/>
        </table:table-row>
        <table:table-row table:style-name="ro1">
          <table:table-cell office:value-type="float" office:value="1500">
            <text:p>1500</text:p>
          </table:table-cell>
          <table:table-cell table:formula="of:=[.B36]*1.45" office:value-type="currency" office:currency="EUR" office:value="50.10852">
            <text:p>50,11 €</text:p>
          </table:table-cell>
          <table:table-cell table:formula="of:=[.C36]*1.45" office:value-type="currency" office:currency="EUR" office:value="50.10852">
            <text:p>50,11 €</text:p>
          </table:table-cell>
          <table:table-cell table:formula="of:=[.D36]*1.45" office:value-type="currency" office:currency="EUR" office:value="52.38618">
            <text:p>52,39 €</text:p>
          </table:table-cell>
          <table:table-cell table:formula="of:=[.E36]*1.45" office:value-type="currency" office:currency="EUR" office:value="54.66384">
            <text:p>54,66 €</text:p>
          </table:table-cell>
          <table:table-cell table:formula="of:=[.F36]*1.45" office:value-type="currency" office:currency="EUR" office:value="54.66384">
            <text:p>54,66 €</text:p>
          </table:table-cell>
          <table:table-cell table:formula="of:=[.G36]*1.45" office:value-type="currency" office:currency="EUR" office:value="56.9415">
            <text:p>56,94 €</text:p>
          </table:table-cell>
          <table:table-cell table:formula="of:=[.H36]*1.45" office:value-type="currency" office:currency="EUR" office:value="59.21916">
            <text:p>59,22 €</text:p>
          </table:table-cell>
          <table:table-cell table:formula="of:=[.I36]*1.45" office:value-type="currency" office:currency="EUR" office:value="63.77448">
            <text:p>63,77 €</text:p>
          </table:table-cell>
          <table:table-cell table:formula="of:=[.J36]*1.45" office:value-type="currency" office:currency="EUR" office:value="63.77448">
            <text:p>63,77 €</text:p>
          </table:table-cell>
          <table:table-cell table:formula="of:=[.K36]*1.45" office:value-type="currency" office:currency="EUR" office:value="70.60746">
            <text:p>70,61 €</text:p>
          </table:table-cell>
          <table:table-cell table:formula="of:=[.L36]*1.45" office:value-type="currency" office:currency="EUR" office:value="72.88512">
            <text:p>72,89 €</text:p>
          </table:table-cell>
          <table:table-cell table:formula="of:=[.M36]*1.45" office:value-type="currency" office:currency="EUR" office:value="81.99576">
            <text:p>82,00 €</text:p>
          </table:table-cell>
          <table:table-cell table:formula="of:=[.N36]*1.45" office:value-type="currency" office:currency="EUR" office:value="81.99576">
            <text:p>82,00 €</text:p>
          </table:table-cell>
          <table:table-cell table:formula="of:=[.O36]*1.45" office:value-type="currency" office:currency="EUR" office:value="88.82874">
            <text:p>88,83 €</text:p>
          </table:table-cell>
          <table:table-cell/>
        </table:table-row>
        <table:table-row table:style-name="ro1">
          <table:table-cell office:value-type="float" office:value="1600">
            <text:p>1600</text:p>
          </table:table-cell>
          <table:table-cell table:formula="of:=[.B37]*1.45" office:value-type="currency" office:currency="EUR" office:value="50.10852">
            <text:p>50,11 €</text:p>
          </table:table-cell>
          <table:table-cell table:formula="of:=[.C37]*1.45" office:value-type="currency" office:currency="EUR" office:value="52.38618">
            <text:p>52,39 €</text:p>
          </table:table-cell>
          <table:table-cell table:formula="of:=[.D37]*1.45" office:value-type="currency" office:currency="EUR" office:value="54.66384">
            <text:p>54,66 €</text:p>
          </table:table-cell>
          <table:table-cell table:formula="of:=[.E37]*1.45" office:value-type="currency" office:currency="EUR" office:value="54.66384">
            <text:p>54,66 €</text:p>
          </table:table-cell>
          <table:table-cell table:formula="of:=[.F37]*1.45" office:value-type="currency" office:currency="EUR" office:value="56.9415">
            <text:p>56,94 €</text:p>
          </table:table-cell>
          <table:table-cell table:formula="of:=[.G37]*1.45" office:value-type="currency" office:currency="EUR" office:value="59.21916">
            <text:p>59,22 €</text:p>
          </table:table-cell>
          <table:table-cell table:formula="of:=[.H37]*1.45" office:value-type="currency" office:currency="EUR" office:value="63.77448">
            <text:p>63,77 €</text:p>
          </table:table-cell>
          <table:table-cell table:formula="of:=[.I37]*1.45" office:value-type="currency" office:currency="EUR" office:value="63.77448">
            <text:p>63,77 €</text:p>
          </table:table-cell>
          <table:table-cell table:formula="of:=[.J37]*1.45" office:value-type="currency" office:currency="EUR" office:value="70.60746">
            <text:p>70,61 €</text:p>
          </table:table-cell>
          <table:table-cell table:formula="of:=[.K37]*1.45" office:value-type="currency" office:currency="EUR" office:value="72.88512">
            <text:p>72,89 €</text:p>
          </table:table-cell>
          <table:table-cell table:formula="of:=[.L37]*1.45" office:value-type="currency" office:currency="EUR" office:value="81.99576">
            <text:p>82,00 €</text:p>
          </table:table-cell>
          <table:table-cell table:formula="of:=[.M37]*1.45" office:value-type="currency" office:currency="EUR" office:value="86.55108">
            <text:p>86,55 €</text:p>
          </table:table-cell>
          <table:table-cell table:formula="of:=[.N37]*1.45" office:value-type="currency" office:currency="EUR" office:value="88.82874">
            <text:p>88,83 €</text:p>
          </table:table-cell>
          <table:table-cell table:formula="of:=[.O37]*1.45" office:value-type="currency" office:currency="EUR" office:value="88.82874">
            <text:p>88,83 €</text:p>
          </table:table-cell>
          <table:table-cell/>
        </table:table-row>
        <table:table-row table:style-name="ro1">
          <table:table-cell office:value-type="float" office:value="1700">
            <text:p>1700</text:p>
          </table:table-cell>
          <table:table-cell table:formula="of:=[.B38]*1.45" office:value-type="currency" office:currency="EUR" office:value="52.38618">
            <text:p>52,39 €</text:p>
          </table:table-cell>
          <table:table-cell table:formula="of:=[.C38]*1.45" office:value-type="currency" office:currency="EUR" office:value="52.38618">
            <text:p>52,39 €</text:p>
          </table:table-cell>
          <table:table-cell table:formula="of:=[.D38]*1.45" office:value-type="currency" office:currency="EUR" office:value="54.66384">
            <text:p>54,66 €</text:p>
          </table:table-cell>
          <table:table-cell table:formula="of:=[.E38]*1.45" office:value-type="currency" office:currency="EUR" office:value="56.9415">
            <text:p>56,94 €</text:p>
          </table:table-cell>
          <table:table-cell table:formula="of:=[.F38]*1.45" office:value-type="currency" office:currency="EUR" office:value="59.21916">
            <text:p>59,22 €</text:p>
          </table:table-cell>
          <table:table-cell table:formula="of:=[.G38]*1.45" office:value-type="currency" office:currency="EUR" office:value="59.21916">
            <text:p>59,22 €</text:p>
          </table:table-cell>
          <table:table-cell table:formula="of:=[.H38]*1.45" office:value-type="currency" office:currency="EUR" office:value="63.77448">
            <text:p>63,77 €</text:p>
          </table:table-cell>
          <table:table-cell table:formula="of:=[.I38]*1.45" office:value-type="currency" office:currency="EUR" office:value="70.60746">
            <text:p>70,61 €</text:p>
          </table:table-cell>
          <table:table-cell table:formula="of:=[.J38]*1.45" office:value-type="currency" office:currency="EUR" office:value="72.88512">
            <text:p>72,89 €</text:p>
          </table:table-cell>
          <table:table-cell table:formula="of:=[.K38]*1.45" office:value-type="currency" office:currency="EUR" office:value="72.88512">
            <text:p>72,89 €</text:p>
          </table:table-cell>
          <table:table-cell table:formula="of:=[.L38]*1.45" office:value-type="currency" office:currency="EUR" office:value="81.99576">
            <text:p>82,00 €</text:p>
          </table:table-cell>
          <table:table-cell table:formula="of:=[.M38]*1.45" office:value-type="currency" office:currency="EUR" office:value="88.82874">
            <text:p>88,83 €</text:p>
          </table:table-cell>
          <table:table-cell table:formula="of:=[.N38]*1.45" office:value-type="currency" office:currency="EUR" office:value="0">
            <text:p>0,00 €</text:p>
          </table:table-cell>
          <table:table-cell table:formula="of:=[.O38]*1.45" office:value-type="currency" office:currency="EUR" office:value="0">
            <text:p>0,00 €</text:p>
          </table:table-cell>
          <table:table-cell/>
        </table:table-row>
        <table:table-row table:style-name="ro1">
          <table:table-cell office:value-type="float" office:value="1800">
            <text:p>1800</text:p>
          </table:table-cell>
          <table:table-cell table:formula="of:=[.B39]*1.45" office:value-type="currency" office:currency="EUR" office:value="52.38618">
            <text:p>52,39 €</text:p>
          </table:table-cell>
          <table:table-cell table:formula="of:=[.C39]*1.45" office:value-type="currency" office:currency="EUR" office:value="54.66384">
            <text:p>54,66 €</text:p>
          </table:table-cell>
          <table:table-cell table:formula="of:=[.D39]*1.45" office:value-type="currency" office:currency="EUR" office:value="56.9415">
            <text:p>56,94 €</text:p>
          </table:table-cell>
          <table:table-cell table:formula="of:=[.E39]*1.45" office:value-type="currency" office:currency="EUR" office:value="56.9415">
            <text:p>56,94 €</text:p>
          </table:table-cell>
          <table:table-cell table:formula="of:=[.F39]*1.45" office:value-type="currency" office:currency="EUR" office:value="59.21916">
            <text:p>59,22 €</text:p>
          </table:table-cell>
          <table:table-cell table:formula="of:=[.G39]*1.45" office:value-type="currency" office:currency="EUR" office:value="63.77448">
            <text:p>63,77 €</text:p>
          </table:table-cell>
          <table:table-cell table:formula="of:=[.H39]*1.45" office:value-type="currency" office:currency="EUR" office:value="70.60746">
            <text:p>70,61 €</text:p>
          </table:table-cell>
          <table:table-cell table:formula="of:=[.I39]*1.45" office:value-type="currency" office:currency="EUR" office:value="72.88512">
            <text:p>72,89 €</text:p>
          </table:table-cell>
          <table:table-cell table:formula="of:=[.J39]*1.45" office:value-type="currency" office:currency="EUR" office:value="72.88512">
            <text:p>72,89 €</text:p>
          </table:table-cell>
          <table:table-cell table:formula="of:=[.K39]*1.45" office:value-type="currency" office:currency="EUR" office:value="81.99576">
            <text:p>82,00 €</text:p>
          </table:table-cell>
          <table:table-cell table:formula="of:=[.L39]*1.45" office:value-type="currency" office:currency="EUR" office:value="88.82874">
            <text:p>88,83 €</text:p>
          </table:table-cell>
          <table:table-cell table:formula="of:=[.M39]*1.45" office:value-type="currency" office:currency="EUR" office:value="88.82874">
            <text:p>88,83 €</text:p>
          </table:table-cell>
          <table:table-cell table:formula="of:=[.N39]*1.45" office:value-type="currency" office:currency="EUR" office:value="0">
            <text:p>0,00 €</text:p>
          </table:table-cell>
          <table:table-cell table:formula="of:=[.O39]*1.45" office:value-type="currency" office:currency="EUR" office:value="0">
            <text:p>0,00 €</text:p>
          </table:table-cell>
          <table:table-cell/>
        </table:table-row>
        <table:table-row table:style-name="ro1">
          <table:table-cell office:value-type="float" office:value="1900">
            <text:p>1900</text:p>
          </table:table-cell>
          <table:table-cell table:formula="of:=[.B40]*1.45" office:value-type="currency" office:currency="EUR" office:value="54.66384">
            <text:p>54,66 €</text:p>
          </table:table-cell>
          <table:table-cell table:formula="of:=[.C40]*1.45" office:value-type="currency" office:currency="EUR" office:value="54.66384">
            <text:p>54,66 €</text:p>
          </table:table-cell>
          <table:table-cell table:formula="of:=[.D40]*1.45" office:value-type="currency" office:currency="EUR" office:value="56.9415">
            <text:p>56,94 €</text:p>
          </table:table-cell>
          <table:table-cell table:formula="of:=[.E40]*1.45" office:value-type="currency" office:currency="EUR" office:value="59.21916">
            <text:p>59,22 €</text:p>
          </table:table-cell>
          <table:table-cell table:formula="of:=[.F40]*1.45" office:value-type="currency" office:currency="EUR" office:value="63.77448">
            <text:p>63,77 €</text:p>
          </table:table-cell>
          <table:table-cell table:formula="of:=[.G40]*1.45" office:value-type="currency" office:currency="EUR" office:value="63.77448">
            <text:p>63,77 €</text:p>
          </table:table-cell>
          <table:table-cell table:formula="of:=[.H40]*1.45" office:value-type="currency" office:currency="EUR" office:value="0">
            <text:p>0,00 €</text:p>
          </table:table-cell>
          <table:table-cell table:formula="of:=[.I40]*1.45" office:value-type="currency" office:currency="EUR" office:value="0">
            <text:p>0,00 €</text:p>
          </table:table-cell>
          <table:table-cell table:formula="of:=[.J40]*1.45" office:value-type="currency" office:currency="EUR" office:value="0">
            <text:p>0,00 €</text:p>
          </table:table-cell>
          <table:table-cell table:formula="of:=[.K40]*1.45" office:value-type="currency" office:currency="EUR" office:value="0">
            <text:p>0,00 €</text:p>
          </table:table-cell>
          <table:table-cell table:formula="of:=[.L40]*1.45" office:value-type="currency" office:currency="EUR" office:value="0">
            <text:p>0,00 €</text:p>
          </table:table-cell>
          <table:table-cell table:formula="of:=[.M40]*1.45" office:value-type="currency" office:currency="EUR" office:value="0">
            <text:p>0,00 €</text:p>
          </table:table-cell>
          <table:table-cell table:formula="of:=[.N40]*1.45" office:value-type="currency" office:currency="EUR" office:value="0">
            <text:p>0,00 €</text:p>
          </table:table-cell>
          <table:table-cell table:formula="of:=[.O40]*1.45" office:value-type="currency" office:currency="EUR" office:value="0">
            <text:p>0,00 €</text:p>
          </table:table-cell>
          <table:table-cell/>
        </table:table-row>
        <table:table-row table:style-name="ro1">
          <table:table-cell office:value-type="float" office:value="2000">
            <text:p>2000</text:p>
          </table:table-cell>
          <table:table-cell table:formula="of:=[.B41]*1.45" office:value-type="currency" office:currency="EUR" office:value="54.66384">
            <text:p>54,66 €</text:p>
          </table:table-cell>
          <table:table-cell table:formula="of:=[.C41]*1.45" office:value-type="currency" office:currency="EUR" office:value="56.9415">
            <text:p>56,94 €</text:p>
          </table:table-cell>
          <table:table-cell table:formula="of:=[.D41]*1.45" office:value-type="currency" office:currency="EUR" office:value="59.21916">
            <text:p>59,22 €</text:p>
          </table:table-cell>
          <table:table-cell table:formula="of:=[.E41]*1.45" office:value-type="currency" office:currency="EUR" office:value="59.21916">
            <text:p>59,22 €</text:p>
          </table:table-cell>
          <table:table-cell table:formula="of:=[.F41]*1.45" office:value-type="currency" office:currency="EUR" office:value="63.77448">
            <text:p>63,77 €</text:p>
          </table:table-cell>
          <table:table-cell table:formula="of:=[.G41]*1.45" office:value-type="currency" office:currency="EUR" office:value="0">
            <text:p>0,00 €</text:p>
          </table:table-cell>
          <table:table-cell table:formula="of:=[.H41]*1.45" office:value-type="currency" office:currency="EUR" office:value="0">
            <text:p>0,00 €</text:p>
          </table:table-cell>
          <table:table-cell table:formula="of:=[.I41]*1.45" office:value-type="currency" office:currency="EUR" office:value="0">
            <text:p>0,00 €</text:p>
          </table:table-cell>
          <table:table-cell table:formula="of:=[.J41]*1.45" office:value-type="currency" office:currency="EUR" office:value="0">
            <text:p>0,00 €</text:p>
          </table:table-cell>
          <table:table-cell table:formula="of:=[.K41]*1.45" office:value-type="currency" office:currency="EUR" office:value="0">
            <text:p>0,00 €</text:p>
          </table:table-cell>
          <table:table-cell table:formula="of:=[.L41]*1.45" office:value-type="currency" office:currency="EUR" office:value="0">
            <text:p>0,00 €</text:p>
          </table:table-cell>
          <table:table-cell table:formula="of:=[.M41]*1.45" office:value-type="currency" office:currency="EUR" office:value="0">
            <text:p>0,00 €</text:p>
          </table:table-cell>
          <table:table-cell table:formula="of:=[.N41]*1.45" office:value-type="currency" office:currency="EUR" office:value="0">
            <text:p>0,00 €</text:p>
          </table:table-cell>
          <table:table-cell table:formula="of:=[.O41]*1.45" office:value-type="currency" office:currency="EUR" office:value="0">
            <text:p>0,00 €</text:p>
          </table:table-cell>
          <table:table-cell/>
        </table:table-row>
      </table:table>
      <table:table table:name="Tabe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number-style style:name="N8000" number:language="de" number:country="DE">
      <number:number number:min-integer-digits="1"/>
    </number:number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number:min-integer-digits="3" number:min-exponent-digits="1"/>
    </number:number-style>
    <number:date-style style:name="N8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8107" number:language="de" number:country="DE">
      <number:day number:style="long"/>
      <number:text>. </number:text>
      <number:month number:textual="true"/>
    </number:date-style>
    <number:date-style style:name="N8108" number:language="de" number:country="DE">
      <number:month number:textual="true"/>
      <number:text> </number:text>
      <number:year/>
    </number:date-style>
    <number:time-style style:name="N8109" number:language="de" number:country="DE">
      <number:hours/>
      <number:text>:</number:text>
      <number:minutes number:style="long"/>
      <number:text> </number:text>
      <number:am-pm/>
    </number:time-style>
    <number:time-style style:name="N8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3P0" style:volatile="true" number:language="de" number:country="DE">
      <number:number number:decimal-places="0" number:min-integer-digits="1" number:grouping="true"/>
      <number:text>   </number:text>
    </number:number-style>
    <number:number-style style:name="N8113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8113P0"/>
    </number:number-style>
    <number:number-style style:name="N8114P0" style:volatile="true" number:language="de" number:country="DE">
      <number:number number:decimal-places="0" number:min-integer-digits="1" number:grouping="true"/>
      <number:text>   </number:text>
    </number:number-style>
    <number:number-style style:name="N8114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4P0"/>
    </number:number-style>
    <number:number-style style:name="N8116P0" style:volatile="true" number:language="de" number:country="DE">
      <number:number number:decimal-places="2" number:min-integer-digits="1" number:grouping="true"/>
      <number:text>   </number:text>
    </number:number-style>
    <number:number-style style:name="N8116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de" number:country="DE">
      <number:number number:decimal-places="2" number:min-integer-digits="1" number:grouping="true"/>
      <number:text>   </number:text>
    </number:number-style>
    <number:number-style style:name="N8117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9P0" style:volatile="true" number:language="de" number:country="DE">
      <number:number number:decimal-places="0" number:min-integer-digits="1" number:grouping="true"/>
      <number:text> €</number:text>
    </number:number-style>
    <number:number-style style:name="N8119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8119P0"/>
    </number:number-style>
    <number:number-style style:name="N8120P0" style:volatile="true" number:language="de" number:country="DE">
      <number:number number:decimal-places="0" number:min-integer-digits="1" number:grouping="true"/>
      <number:text> €</number:text>
    </number:number-style>
    <number:number-style style:name="N8120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20P0"/>
    </number:number-style>
    <number:number-style style:name="N8122P0" style:volatile="true" number:language="de" number:country="DE">
      <number:number number:decimal-places="2" number:min-integer-digits="1" number:grouping="true"/>
      <number:text> €</number:text>
    </number:number-style>
    <number:number-style style:name="N8122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8122P0"/>
    </number:number-style>
    <number:number-style style:name="N8123P0" style:volatile="true" number:language="de" number:country="DE">
      <number:number number:decimal-places="2" number:min-integer-digits="1" number:grouping="true"/>
      <number:text> €</number:text>
    </number:number-style>
    <number:number-style style:name="N8123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23P0"/>
    </number:number-style>
    <number:number-style style:name="N8127P0" style:volatile="true" number:language="de" number:country="DE">
      <number:number number:decimal-places="0" number:min-integer-digits="1" number:grouping="true"/>
      <number:text>    </number:text>
    </number:number-style>
    <number:number-style style:name="N8127P1" style:volatile="true" number:language="de" number:country="DE">
      <number:text>-</number:text>
      <number:number number:decimal-places="0" number:min-integer-digits="1" number:grouping="true"/>
      <number:text>    </number:text>
    </number:number-style>
    <number:number-style style:name="N8127P2" style:volatile="true" number:language="de" number:country="DE">
      <number:text> -    </number:text>
    </number:number-style>
    <number:text-style style:name="N8127" number:language="de" number:country="DE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de" number:country="DE">
      <number:number number:decimal-places="0" number:min-integer-digits="1" number:grouping="true"/>
      <number:text> € </number:text>
    </number:number-style>
    <number:number-style style:name="N8131P1" style:volatile="true" number:language="de" number:country="DE">
      <number:text>-</number:text>
      <number:number number:decimal-places="0" number:min-integer-digits="1" number:grouping="true"/>
      <number:text> € </number:text>
    </number:number-style>
    <number:number-style style:name="N8131P2" style:volatile="true" number:language="de" number:country="DE">
      <number:text> - € </number:text>
    </number:number-style>
    <number:text-style style:name="N8131" number:language="de" number:country="DE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5P0" style:volatile="true" number:language="de" number:country="DE">
      <number:number number:decimal-places="2" number:min-integer-digits="1" number:grouping="true"/>
      <number:text>    </number:text>
    </number:number-style>
    <number:number-style style:name="N8135P1" style:volatile="true" number:language="de" number:country="DE">
      <number:text>-</number:text>
      <number:number number:decimal-places="2" number:min-integer-digits="1" number:grouping="true"/>
      <number:text>    </number:text>
    </number:number-style>
    <number:number-style style:name="N8135P2" style:volatile="true" number:language="de" number:country="DE">
      <number:text> -</number:text>
      <number:number number:decimal-places="0" number:min-integer-digits="0"/>
      <number:text>    </number:text>
    </number:number-style>
    <number:text-style style:name="N8135" number:language="de" number:country="DE"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number-style style:name="N8139P0" style:volatile="true" number:language="de" number:country="DE">
      <number:number number:decimal-places="2" number:min-integer-digits="1" number:grouping="true"/>
      <number:text> € </number:text>
    </number:number-style>
    <number:number-style style:name="N8139P1" style:volatile="true" number:language="de" number:country="DE">
      <number:text>-</number:text>
      <number:number number:decimal-places="2" number:min-integer-digits="1" number:grouping="true"/>
      <number:text> € </number:text>
    </number:number-style>
    <number:number-style style:name="N8139P2" style:volatile="true" number:language="de" number:country="DE">
      <number:text> -</number:text>
      <number:number number:decimal-places="0" number:min-integer-digits="0"/>
      <number:text> € </number:text>
    </number:number-style>
    <number:text-style style:name="N8139" number:language="de" number:country="DE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time-style style:name="N8140" number:language="de" number:country="DE">
      <number:minutes number:style="long"/>
      <number:text>:</number:text>
      <number:seconds number:style="long"/>
    </number:time-style>
    <number:time-style style:name="N8141" number:language="de" number:country="DE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2" number:language="de" number:country="DE">
      <number:minutes number:style="long"/>
      <number:text>:</number:text>
      <number:seconds number:style="long" number:decimal-places="1"/>
    </number:time-style>
    <number:number-style style:name="N8143" number:language="de" number:country="DE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ny_20_2" style:display-name="Normalny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nditionalStyle_5f_13" style:display-name="ConditionalStyle_13" style:family="table-cell" style:parent-style-name="Default">
      <style:table-cell-properties fo:border="0.035cm solid #000000"/>
    </style:style>
  </office:styles>
  <office:automatic-styles>
    <style:page-layout style:name="Mpm1">
      <style:page-layout-properties style:scale-to="80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3-20">20.03.2023</text:date>, <text:time>18:14:3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Hajo Schymanietz</meta:initial-creator>
    <meta:creation-date>2018-07-13T10:49:06.51</meta:creation-date>
    <meta:print-date>2023-03-20T13:14:18.27</meta:print-date>
    <dc:date>2023-03-20T18:14:34.85</dc:date>
    <meta:editing-duration>PT8H35M56S</meta:editing-duration>
    <meta:editing-cycles>2</meta:editing-cycles>
    <meta:generator>OpenOffice/4.1.5$Win32 OpenOffice.org_project/415m1$Build-9789</meta:generator>
    <meta:document-statistic meta:table-count="3" meta:cell-count="1020" meta:object-count="0"/>
  </office:meta>
</office:document-meta>
</file>