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CE" svg:font-family="'Arial CE'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538cm" fo:break-before="auto" style:use-optimal-row-height="true"/>
    </style:style>
    <style:style style:name="ro3" style:family="table-row">
      <style:table-row-properties style:row-height="0.526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Normalny_20_2">
      <style:text-properties fo:color="#ff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Normalny_20_2">
      <style:table-cell-properties fo:background-color="#000000"/>
    </style:style>
    <style:style style:name="ce3" style:family="table-cell" style:parent-style-name="Normalny_20_2">
      <style:table-cell-properties style:glyph-orientation-vertical="0" fo:background-color="#c0c0c0" style:cell-protect="protected formula-hidden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Normalny_20_2">
      <style:text-properties fo:color="#ff0000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5" style:family="table-cell" style:parent-style-name="Excel_20_Built-in_20_Normal" style:data-style-name="N8000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map style:condition="is-true-formula(LEN(TRIM([.A1]))&gt;0)" style:apply-style-name="ConditionalStyle_5f_7" style:base-cell-address="Tabelle1.A1"/>
    </style:style>
    <style:style style:name="ce6" style:family="table-cell" style:parent-style-name="Default">
      <style:text-properties fo:color="#0000cc" fo:font-size="12pt" fo:font-weight="bold" style:font-size-asian="12pt" style:font-weight-asian="bold" style:font-size-complex="12pt" style:font-weight-complex="bold"/>
    </style:style>
    <style:style style:name="ce7" style:family="table-cell" style:parent-style-name="Normalny_20_2" style:data-style-name="N0">
      <style:table-cell-properties style:glyph-orientation-vertical="0" style:cell-protect="protected formula-hidden" style:print-content="true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8" style:family="table-cell" style:parent-style-name="Normalny_20_2">
      <style:text-properties fo:color="#0000cc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</office:automatic-styles>
  <office:body>
    <office:spreadsheet>
      <table:table table:name="Tabelle1" table:style-name="ta1" table:print="false">
        <table:table-column table:style-name="co1" table:default-cell-style-name="ce3"/>
        <table:table-column table:style-name="co1" table:number-columns-repeated="14" table:default-cell-style-name="ce7"/>
        <table:table-column table:style-name="co1" table:default-cell-style-name="Default"/>
        <table:table-row table:style-name="ro1" table:number-rows-repeated="2">
          <table:table-cell table:style-name="Default" table:number-columns-repeated="15"/>
          <table:table-cell/>
        </table:table-row>
        <table:table-row table:style-name="ro2">
          <table:table-cell table:style-name="Normalny_20_2"/>
          <table:table-cell table:style-name="ce4" office:value-type="string">
            <text:p>INSEKTENSCHUTZ RAHMEN SETS ECO-LINE</text:p>
          </table:table-cell>
          <table:table-cell table:style-name="Normalny_20_2" table:number-columns-repeated="14"/>
        </table:table-row>
        <table:table-row table:style-name="ro1">
          <table:table-cell table:style-name="ce1"/>
          <table:table-cell table:style-name="Normalny_20_2" table:number-columns-repeated="15"/>
        </table:table-row>
        <table:table-row table:style-name="ro1">
          <table:table-cell table:style-name="ce2"/>
          <table:table-cell table:style-name="ce3" office:value-type="float" office:value="500">
            <text:p>500</text:p>
          </table:table-cell>
          <table:table-cell table:style-name="ce3" office:value-type="float" office:value="600">
            <text:p>600</text:p>
          </table:table-cell>
          <table:table-cell table:style-name="ce3" office:value-type="float" office:value="700">
            <text:p>700</text:p>
          </table:table-cell>
          <table:table-cell table:style-name="ce3" office:value-type="float" office:value="800">
            <text:p>800</text:p>
          </table:table-cell>
          <table:table-cell table:style-name="ce3" office:value-type="float" office:value="900">
            <text:p>900</text:p>
          </table:table-cell>
          <table:table-cell table:style-name="ce3" office:value-type="float" office:value="1000">
            <text:p>1000</text:p>
          </table:table-cell>
          <table:table-cell table:style-name="ce3" office:value-type="float" office:value="1100">
            <text:p>1100</text:p>
          </table:table-cell>
          <table:table-cell table:style-name="ce3" office:value-type="float" office:value="1200">
            <text:p>1200</text:p>
          </table:table-cell>
          <table:table-cell table:style-name="ce3" office:value-type="float" office:value="1300">
            <text:p>1300</text:p>
          </table:table-cell>
          <table:table-cell table:style-name="ce3" office:value-type="float" office:value="1400">
            <text:p>1400</text:p>
          </table:table-cell>
          <table:table-cell table:style-name="ce3" office:value-type="float" office:value="1500">
            <text:p>1500</text:p>
          </table:table-cell>
          <table:table-cell table:style-name="ce3" office:value-type="float" office:value="1600">
            <text:p>1600</text:p>
          </table:table-cell>
          <table:table-cell table:style-name="ce3" office:value-type="float" office:value="1700">
            <text:p>1700</text:p>
          </table:table-cell>
          <table:table-cell table:style-name="ce3" office:value-type="float" office:value="1800">
            <text:p>1800</text:p>
          </table:table-cell>
          <table:table-cell table:style-name="Normalny_20_2"/>
        </table:table-row>
        <table:table-row table:style-name="ro3">
          <table:table-cell office:value-type="float" office:value="500">
            <text:p>500</text:p>
          </table:table-cell>
          <table:table-cell table:number-columns-repeated="2" table:style-name="ce5" office:value-type="float" office:value="11">
            <text:p>11</text:p>
          </table:table-cell>
          <table:table-cell table:number-columns-repeated="3" table:style-name="ce5" office:value-type="float" office:value="12">
            <text:p>12</text:p>
          </table:table-cell>
          <table:table-cell table:number-columns-repeated="2" table:style-name="ce5" office:value-type="float" office:value="13">
            <text:p>13</text:p>
          </table:table-cell>
          <table:table-cell table:number-columns-repeated="2" table:style-name="ce5" office:value-type="float" office:value="14">
            <text:p>14</text:p>
          </table:table-cell>
          <table:table-cell table:style-name="ce5" office:value-type="float" office:value="15">
            <text:p>15</text:p>
          </table:table-cell>
          <table:table-cell table:number-columns-repeated="2" table:style-name="ce5" office:value-type="float" office:value="17">
            <text:p>17</text:p>
          </table:table-cell>
          <table:table-cell table:number-columns-repeated="2" table:style-name="ce5" office:value-type="float" office:value="18">
            <text:p>18</text:p>
          </table:table-cell>
          <table:table-cell table:style-name="Normalny_20_2"/>
        </table:table-row>
        <table:table-row table:style-name="ro3">
          <table:table-cell office:value-type="float" office:value="600">
            <text:p>600</text:p>
          </table:table-cell>
          <table:table-cell table:number-columns-repeated="2" table:style-name="ce5" office:value-type="float" office:value="11">
            <text:p>11</text:p>
          </table:table-cell>
          <table:table-cell table:number-columns-repeated="2" table:style-name="ce5" office:value-type="float" office:value="12">
            <text:p>12</text:p>
          </table:table-cell>
          <table:table-cell table:number-columns-repeated="2" table:style-name="ce5" office:value-type="float" office:value="13">
            <text:p>13</text:p>
          </table:table-cell>
          <table:table-cell table:number-columns-repeated="2" table:style-name="ce5" office:value-type="float" office:value="14">
            <text:p>14</text:p>
          </table:table-cell>
          <table:table-cell table:style-name="ce5" office:value-type="float" office:value="15">
            <text:p>15</text:p>
          </table:table-cell>
          <table:table-cell table:number-columns-repeated="2" table:style-name="ce5" office:value-type="float" office:value="17">
            <text:p>17</text:p>
          </table:table-cell>
          <table:table-cell table:number-columns-repeated="2" table:style-name="ce5" office:value-type="float" office:value="18">
            <text:p>18</text:p>
          </table:table-cell>
          <table:table-cell table:style-name="ce5" office:value-type="float" office:value="19">
            <text:p>19</text:p>
          </table:table-cell>
          <table:table-cell table:style-name="Normalny_20_2"/>
        </table:table-row>
        <table:table-row table:style-name="ro3">
          <table:table-cell office:value-type="float" office:value="700">
            <text:p>700</text:p>
          </table:table-cell>
          <table:table-cell table:number-columns-repeated="3" table:style-name="ce5" office:value-type="float" office:value="12">
            <text:p>12</text:p>
          </table:table-cell>
          <table:table-cell table:number-columns-repeated="2" table:style-name="ce5" office:value-type="float" office:value="13">
            <text:p>13</text:p>
          </table:table-cell>
          <table:table-cell table:number-columns-repeated="2" table:style-name="ce5" office:value-type="float" office:value="14">
            <text:p>14</text:p>
          </table:table-cell>
          <table:table-cell table:style-name="ce5" office:value-type="float" office:value="15">
            <text:p>15</text:p>
          </table:table-cell>
          <table:table-cell table:number-columns-repeated="2" table:style-name="ce5" office:value-type="float" office:value="17">
            <text:p>17</text:p>
          </table:table-cell>
          <table:table-cell table:style-name="ce5" office:value-type="float" office:value="18">
            <text:p>18</text:p>
          </table:table-cell>
          <table:table-cell table:number-columns-repeated="2" table:style-name="ce5" office:value-type="float" office:value="19">
            <text:p>19</text:p>
          </table:table-cell>
          <table:table-cell table:style-name="ce5" office:value-type="float" office:value="20">
            <text:p>20</text:p>
          </table:table-cell>
          <table:table-cell table:style-name="Normalny_20_2"/>
        </table:table-row>
        <table:table-row table:style-name="ro3">
          <table:table-cell office:value-type="float" office:value="800">
            <text:p>800</text:p>
          </table:table-cell>
          <table:table-cell table:number-columns-repeated="2" table:style-name="ce5" office:value-type="float" office:value="12">
            <text:p>12</text:p>
          </table:table-cell>
          <table:table-cell table:number-columns-repeated="2" table:style-name="ce5" office:value-type="float" office:value="13">
            <text:p>13</text:p>
          </table:table-cell>
          <table:table-cell table:number-columns-repeated="2" table:style-name="ce5" office:value-type="float" office:value="14">
            <text:p>14</text:p>
          </table:table-cell>
          <table:table-cell table:style-name="ce5" office:value-type="float" office:value="15">
            <text:p>15</text:p>
          </table:table-cell>
          <table:table-cell table:number-columns-repeated="2" table:style-name="ce5" office:value-type="float" office:value="17">
            <text:p>17</text:p>
          </table:table-cell>
          <table:table-cell table:style-name="ce5" office:value-type="float" office:value="18">
            <text:p>18</text:p>
          </table:table-cell>
          <table:table-cell table:number-columns-repeated="2" table:style-name="ce5" office:value-type="float" office:value="19">
            <text:p>19</text:p>
          </table:table-cell>
          <table:table-cell table:number-columns-repeated="2" table:style-name="ce5" office:value-type="float" office:value="20">
            <text:p>20</text:p>
          </table:table-cell>
          <table:table-cell table:style-name="Normalny_20_2"/>
        </table:table-row>
        <table:table-row table:style-name="ro3">
          <table:table-cell office:value-type="float" office:value="900">
            <text:p>900</text:p>
          </table:table-cell>
          <table:table-cell table:style-name="ce5" office:value-type="float" office:value="12">
            <text:p>12</text:p>
          </table:table-cell>
          <table:table-cell table:number-columns-repeated="2" table:style-name="ce5" office:value-type="float" office:value="13">
            <text:p>13</text:p>
          </table:table-cell>
          <table:table-cell table:number-columns-repeated="2" table:style-name="ce5" office:value-type="float" office:value="14">
            <text:p>1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7">
            <text:p>17</text:p>
          </table:table-cell>
          <table:table-cell table:number-columns-repeated="2" table:style-name="ce5" office:value-type="float" office:value="18">
            <text:p>18</text:p>
          </table:table-cell>
          <table:table-cell table:number-columns-repeated="2" table:style-name="ce5" office:value-type="float" office:value="19">
            <text:p>19</text:p>
          </table:table-cell>
          <table:table-cell table:style-name="ce5" office:value-type="float" office:value="20">
            <text:p>20</text:p>
          </table:table-cell>
          <table:table-cell table:number-columns-repeated="2" table:style-name="ce5" office:value-type="float" office:value="21">
            <text:p>21</text:p>
          </table:table-cell>
          <table:table-cell table:style-name="Normalny_20_2"/>
        </table:table-row>
        <table:table-row table:style-name="ro3">
          <table:table-cell office:value-type="float" office:value="1000">
            <text:p>1000</text:p>
          </table:table-cell>
          <table:table-cell table:number-columns-repeated="2" table:style-name="ce5" office:value-type="float" office:value="13">
            <text:p>13</text:p>
          </table:table-cell>
          <table:table-cell table:number-columns-repeated="2" table:style-name="ce5" office:value-type="float" office:value="14">
            <text:p>1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8">
            <text:p>18</text:p>
          </table:table-cell>
          <table:table-cell table:number-columns-repeated="2" table:style-name="ce5" office:value-type="float" office:value="19">
            <text:p>19</text:p>
          </table:table-cell>
          <table:table-cell table:number-columns-repeated="2" table:style-name="ce5" office:value-type="float" office:value="20">
            <text:p>20</text:p>
          </table:table-cell>
          <table:table-cell table:number-columns-repeated="2" table:style-name="ce5" office:value-type="float" office:value="21">
            <text:p>21</text:p>
          </table:table-cell>
          <table:table-cell table:style-name="ce5" office:value-type="float" office:value="23">
            <text:p>23</text:p>
          </table:table-cell>
          <table:table-cell table:style-name="Normalny_20_2"/>
        </table:table-row>
        <table:table-row table:style-name="ro3">
          <table:table-cell office:value-type="float" office:value="1100">
            <text:p>1100</text:p>
          </table:table-cell>
          <table:table-cell table:style-name="ce5" office:value-type="float" office:value="13">
            <text:p>13</text:p>
          </table:table-cell>
          <table:table-cell table:number-columns-repeated="2" table:style-name="ce5" office:value-type="float" office:value="14">
            <text:p>1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8">
            <text:p>18</text:p>
          </table:table-cell>
          <table:table-cell table:number-columns-repeated="2" table:style-name="ce5" office:value-type="float" office:value="19">
            <text:p>19</text:p>
          </table:table-cell>
          <table:table-cell table:number-columns-repeated="2" table:style-name="ce5" office:value-type="float" office:value="20">
            <text:p>20</text:p>
          </table:table-cell>
          <table:table-cell table:style-name="ce5" office:value-type="float" office:value="21">
            <text:p>21</text:p>
          </table:table-cell>
          <table:table-cell table:number-columns-repeated="2" table:style-name="ce5" office:value-type="float" office:value="23">
            <text:p>23</text:p>
          </table:table-cell>
          <table:table-cell table:style-name="ce5" office:value-type="float" office:value="25">
            <text:p>25</text:p>
          </table:table-cell>
          <table:table-cell table:style-name="Normalny_20_2"/>
        </table:table-row>
        <table:table-row table:style-name="ro3">
          <table:table-cell office:value-type="float" office:value="1200">
            <text:p>1200</text:p>
          </table:table-cell>
          <table:table-cell table:number-columns-repeated="2" table:style-name="ce5" office:value-type="float" office:value="14">
            <text:p>1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8">
            <text:p>18</text:p>
          </table:table-cell>
          <table:table-cell table:number-columns-repeated="2" table:style-name="ce5" office:value-type="float" office:value="19">
            <text:p>19</text:p>
          </table:table-cell>
          <table:table-cell table:number-columns-repeated="2" table:style-name="ce5" office:value-type="float" office:value="20">
            <text:p>20</text:p>
          </table:table-cell>
          <table:table-cell table:style-name="ce5" office:value-type="float" office:value="21">
            <text:p>21</text:p>
          </table:table-cell>
          <table:table-cell table:number-columns-repeated="2" table:style-name="ce5" office:value-type="float" office:value="23">
            <text:p>2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6">
            <text:p>26</text:p>
          </table:table-cell>
          <table:table-cell table:style-name="Normalny_20_2"/>
        </table:table-row>
        <table:table-row table:style-name="ro3">
          <table:table-cell office:value-type="float" office:value="1300">
            <text:p>130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5">
            <text:p>15</text:p>
          </table:table-cell>
          <table:table-cell table:number-columns-repeated="2" table:style-name="ce5" office:value-type="float" office:value="17">
            <text:p>1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9">
            <text:p>19</text:p>
          </table:table-cell>
          <table:table-cell table:number-columns-repeated="2" table:style-name="ce5" office:value-type="float" office:value="20">
            <text:p>20</text:p>
          </table:table-cell>
          <table:table-cell table:number-columns-repeated="2" table:style-name="ce5" office:value-type="float" office:value="21">
            <text:p>2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5">
            <text:p>25</text:p>
          </table:table-cell>
          <table:table-cell table:number-columns-repeated="2" table:style-name="ce5" office:value-type="float" office:value="26">
            <text:p>26</text:p>
          </table:table-cell>
          <table:table-cell table:style-name="Normalny_20_2"/>
        </table:table-row>
        <table:table-row table:style-name="ro3">
          <table:table-cell office:value-type="float" office:value="1400">
            <text:p>1400</text:p>
          </table:table-cell>
          <table:table-cell table:style-name="ce5" office:value-type="float" office:value="15">
            <text:p>15</text:p>
          </table:table-cell>
          <table:table-cell table:number-columns-repeated="2" table:style-name="ce5" office:value-type="float" office:value="17">
            <text:p>1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9">
            <text:p>19</text:p>
          </table:table-cell>
          <table:table-cell table:number-columns-repeated="2" table:style-name="ce5" office:value-type="float" office:value="20">
            <text:p>20</text:p>
          </table:table-cell>
          <table:table-cell table:number-columns-repeated="2" table:style-name="ce5" office:value-type="float" office:value="21">
            <text:p>2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5">
            <text:p>25</text:p>
          </table:table-cell>
          <table:table-cell table:number-columns-repeated="2" table:style-name="ce5" office:value-type="float" office:value="26">
            <text:p>26</text:p>
          </table:table-cell>
          <table:table-cell table:style-name="ce5" office:value-type="float" office:value="29">
            <text:p>29</text:p>
          </table:table-cell>
          <table:table-cell table:style-name="Normalny_20_2"/>
        </table:table-row>
        <table:table-row table:style-name="ro3">
          <table:table-cell office:value-type="float" office:value="1500">
            <text:p>1500</text:p>
          </table:table-cell>
          <table:table-cell table:number-columns-repeated="2" table:style-name="ce5" office:value-type="float" office:value="17">
            <text:p>17</text:p>
          </table:table-cell>
          <table:table-cell table:style-name="ce5" office:value-type="float" office:value="18">
            <text:p>18</text:p>
          </table:table-cell>
          <table:table-cell table:number-columns-repeated="2" table:style-name="ce5" office:value-type="float" office:value="19">
            <text:p>1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1">
            <text:p>21</text:p>
          </table:table-cell>
          <table:table-cell table:number-columns-repeated="2" table:style-name="ce5" office:value-type="float" office:value="23">
            <text:p>2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6">
            <text:p>26</text:p>
          </table:table-cell>
          <table:table-cell table:number-columns-repeated="2" table:style-name="ce5" office:value-type="float" office:value="29">
            <text:p>29</text:p>
          </table:table-cell>
          <table:table-cell table:style-name="ce5" office:value-type="float" office:value="31">
            <text:p>31</text:p>
          </table:table-cell>
          <table:table-cell table:style-name="Normalny_20_2"/>
        </table:table-row>
        <table:table-row table:style-name="ro3">
          <table:table-cell office:value-type="float" office:value="1600">
            <text:p>160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8">
            <text:p>18</text:p>
          </table:table-cell>
          <table:table-cell table:number-columns-repeated="2" table:style-name="ce5" office:value-type="float" office:value="19">
            <text:p>1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1">
            <text:p>21</text:p>
          </table:table-cell>
          <table:table-cell table:number-columns-repeated="2" table:style-name="ce5" office:value-type="float" office:value="23">
            <text:p>2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0">
            <text:p>30</text:p>
          </table:table-cell>
          <table:table-cell table:number-columns-repeated="2" table:style-name="ce5" office:value-type="float" office:value="31">
            <text:p>31</text:p>
          </table:table-cell>
          <table:table-cell table:style-name="Normalny_20_2"/>
        </table:table-row>
        <table:table-row table:style-name="ro3">
          <table:table-cell office:value-type="float" office:value="1700">
            <text:p>1700</text:p>
          </table:table-cell>
          <table:table-cell table:number-columns-repeated="2" table:style-name="ce5" office:value-type="float" office:value="18">
            <text:p>1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0">
            <text:p>20</text:p>
          </table:table-cell>
          <table:table-cell table:number-columns-repeated="2" table:style-name="ce5" office:value-type="float" office:value="21">
            <text:p>2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5">
            <text:p>25</text:p>
          </table:table-cell>
          <table:table-cell table:number-columns-repeated="2" table:style-name="ce5" office:value-type="float" office:value="26">
            <text:p>2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1">
            <text:p>31</text:p>
          </table:table-cell>
          <table:table-cell table:number-columns-repeated="2" table:style-name="ce5"/>
          <table:table-cell table:style-name="Normalny_20_2"/>
        </table:table-row>
        <table:table-row table:style-name="ro3">
          <table:table-cell office:value-type="float" office:value="1800">
            <text:p>180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9">
            <text:p>19</text:p>
          </table:table-cell>
          <table:table-cell table:number-columns-repeated="2" table:style-name="ce5" office:value-type="float" office:value="20">
            <text:p>2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5">
            <text:p>25</text:p>
          </table:table-cell>
          <table:table-cell table:number-columns-repeated="2" table:style-name="ce5" office:value-type="float" office:value="26">
            <text:p>26</text:p>
          </table:table-cell>
          <table:table-cell table:style-name="ce5" office:value-type="float" office:value="29">
            <text:p>29</text:p>
          </table:table-cell>
          <table:table-cell table:number-columns-repeated="2" table:style-name="ce5" office:value-type="float" office:value="31">
            <text:p>31</text:p>
          </table:table-cell>
          <table:table-cell table:number-columns-repeated="2" table:style-name="ce5"/>
          <table:table-cell table:style-name="Normalny_20_2"/>
        </table:table-row>
        <table:table-row table:style-name="ro3">
          <table:table-cell office:value-type="float" office:value="1900">
            <text:p>1900</text:p>
          </table:table-cell>
          <table:table-cell table:number-columns-repeated="2" table:style-name="ce5" office:value-type="float" office:value="19">
            <text:p>1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1">
            <text:p>21</text:p>
          </table:table-cell>
          <table:table-cell table:number-columns-repeated="2" table:style-name="ce5" office:value-type="float" office:value="23">
            <text:p>23</text:p>
          </table:table-cell>
          <table:table-cell table:number-columns-repeated="8" table:style-name="ce5"/>
          <table:table-cell table:style-name="Normalny_20_2"/>
        </table:table-row>
        <table:table-row table:style-name="ro3">
          <table:table-cell office:value-type="float" office:value="2000">
            <text:p>200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0">
            <text:p>20</text:p>
          </table:table-cell>
          <table:table-cell table:number-columns-repeated="2" table:style-name="ce5" office:value-type="float" office:value="21">
            <text:p>21</text:p>
          </table:table-cell>
          <table:table-cell table:style-name="ce5" office:value-type="float" office:value="23">
            <text:p>23</text:p>
          </table:table-cell>
          <table:table-cell table:number-columns-repeated="9" table:style-name="ce5"/>
          <table:table-cell table:style-name="Normalny_20_2"/>
        </table:table-row>
        <table:table-row table:style-name="ro1">
          <table:table-cell table:style-name="Default" table:number-columns-repeated="15"/>
          <table:table-cell/>
        </table:table-row>
        <table:table-row table:style-name="ro2">
          <table:table-cell table:style-name="Default"/>
          <table:table-cell table:style-name="ce6" office:value-type="string">
            <text:p>INSEKTENSCHUTZ RAHMEN SETS ECO-LINE – VK EBAY</text:p>
          </table:table-cell>
          <table:table-cell table:style-name="Default" table:number-columns-repeated="13"/>
          <table:table-cell/>
        </table:table-row>
        <table:table-row table:style-name="ro1">
          <table:table-cell table:style-name="Default" table:number-columns-repeated="15"/>
          <table:table-cell/>
        </table:table-row>
        <table:table-row table:style-name="ro1">
          <table:table-cell table:style-name="ce2"/>
          <table:table-cell table:style-name="ce3" office:value-type="float" office:value="500">
            <text:p>500</text:p>
          </table:table-cell>
          <table:table-cell table:style-name="ce3" office:value-type="float" office:value="600">
            <text:p>600</text:p>
          </table:table-cell>
          <table:table-cell table:style-name="ce3" office:value-type="float" office:value="700">
            <text:p>700</text:p>
          </table:table-cell>
          <table:table-cell table:style-name="ce3" office:value-type="float" office:value="800">
            <text:p>800</text:p>
          </table:table-cell>
          <table:table-cell table:style-name="ce3" office:value-type="float" office:value="900">
            <text:p>900</text:p>
          </table:table-cell>
          <table:table-cell table:style-name="ce3" office:value-type="float" office:value="1000">
            <text:p>1000</text:p>
          </table:table-cell>
          <table:table-cell table:style-name="ce3" office:value-type="float" office:value="1100">
            <text:p>1100</text:p>
          </table:table-cell>
          <table:table-cell table:style-name="ce3" office:value-type="float" office:value="1200">
            <text:p>1200</text:p>
          </table:table-cell>
          <table:table-cell table:style-name="ce3" office:value-type="float" office:value="1300">
            <text:p>1300</text:p>
          </table:table-cell>
          <table:table-cell table:style-name="ce3" office:value-type="float" office:value="1400">
            <text:p>1400</text:p>
          </table:table-cell>
          <table:table-cell table:style-name="ce3" office:value-type="float" office:value="1500">
            <text:p>1500</text:p>
          </table:table-cell>
          <table:table-cell table:style-name="ce3" office:value-type="float" office:value="1600">
            <text:p>1600</text:p>
          </table:table-cell>
          <table:table-cell table:style-name="ce3" office:value-type="float" office:value="1700">
            <text:p>1700</text:p>
          </table:table-cell>
          <table:table-cell table:style-name="ce3" office:value-type="float" office:value="1800">
            <text:p>1800</text:p>
          </table:table-cell>
          <table:table-cell/>
        </table:table-row>
        <table:table-row table:style-name="ro1">
          <table:table-cell office:value-type="float" office:value="500">
            <text:p>500</text:p>
          </table:table-cell>
          <table:table-cell table:formula="of:=([.B6]-([.B6]*35/100))*2.5" office:value-type="float" office:value="17.875">
            <text:p>17,875</text:p>
          </table:table-cell>
          <table:table-cell table:formula="of:=([.C6]-([.C6]*35/100))*2.5" office:value-type="float" office:value="17.875">
            <text:p>17,875</text:p>
          </table:table-cell>
          <table:table-cell table:formula="of:=([.D6]-([.D6]*35/100))*2.5" office:value-type="float" office:value="19.5">
            <text:p>19,5</text:p>
          </table:table-cell>
          <table:table-cell table:formula="of:=([.E6]-([.E6]*35/100))*2.5" office:value-type="float" office:value="19.5">
            <text:p>19,5</text:p>
          </table:table-cell>
          <table:table-cell table:formula="of:=([.F6]-([.F6]*35/100))*2.5" office:value-type="float" office:value="19.5">
            <text:p>19,5</text:p>
          </table:table-cell>
          <table:table-cell table:formula="of:=([.G6]-([.G6]*35/100))*2.5" office:value-type="float" office:value="21.125">
            <text:p>21,125</text:p>
          </table:table-cell>
          <table:table-cell table:formula="of:=([.H6]-([.H6]*35/100))*2.5" office:value-type="float" office:value="21.125">
            <text:p>21,125</text:p>
          </table:table-cell>
          <table:table-cell table:formula="of:=([.I6]-([.I6]*35/100))*2.5" office:value-type="float" office:value="22.75">
            <text:p>22,75</text:p>
          </table:table-cell>
          <table:table-cell table:formula="of:=([.J6]-([.J6]*35/100))*2.5" office:value-type="float" office:value="22.75">
            <text:p>22,75</text:p>
          </table:table-cell>
          <table:table-cell table:formula="of:=([.K6]-([.K6]*35/100))*2.5" office:value-type="float" office:value="24.375">
            <text:p>24,375</text:p>
          </table:table-cell>
          <table:table-cell table:formula="of:=([.L6]-([.L6]*35/100))*2.5" office:value-type="float" office:value="27.625">
            <text:p>27,625</text:p>
          </table:table-cell>
          <table:table-cell table:formula="of:=([.M6]-([.M6]*35/100))*2.5" office:value-type="float" office:value="27.625">
            <text:p>27,625</text:p>
          </table:table-cell>
          <table:table-cell table:formula="of:=([.N6]-([.N6]*35/100))*2.5" office:value-type="float" office:value="29.25">
            <text:p>29,25</text:p>
          </table:table-cell>
          <table:table-cell table:formula="of:=([.O6]-([.O6]*35/100))*2.5" office:value-type="float" office:value="29.25">
            <text:p>29,25</text:p>
          </table:table-cell>
          <table:table-cell/>
        </table:table-row>
        <table:table-row table:style-name="ro1">
          <table:table-cell office:value-type="float" office:value="600">
            <text:p>600</text:p>
          </table:table-cell>
          <table:table-cell table:formula="of:=([.B7]-([.B7]*35/100))*2.5" office:value-type="float" office:value="17.875">
            <text:p>17,875</text:p>
          </table:table-cell>
          <table:table-cell table:formula="of:=([.C7]-([.C7]*35/100))*2.5" office:value-type="float" office:value="17.875">
            <text:p>17,875</text:p>
          </table:table-cell>
          <table:table-cell table:formula="of:=([.D7]-([.D7]*35/100))*2.5" office:value-type="float" office:value="19.5">
            <text:p>19,5</text:p>
          </table:table-cell>
          <table:table-cell table:formula="of:=([.E7]-([.E7]*35/100))*2.5" office:value-type="float" office:value="19.5">
            <text:p>19,5</text:p>
          </table:table-cell>
          <table:table-cell table:formula="of:=([.F7]-([.F7]*35/100))*2.5" office:value-type="float" office:value="21.125">
            <text:p>21,125</text:p>
          </table:table-cell>
          <table:table-cell table:formula="of:=([.G7]-([.G7]*35/100))*2.5" office:value-type="float" office:value="21.125">
            <text:p>21,125</text:p>
          </table:table-cell>
          <table:table-cell table:formula="of:=([.H7]-([.H7]*35/100))*2.5" office:value-type="float" office:value="22.75">
            <text:p>22,75</text:p>
          </table:table-cell>
          <table:table-cell table:formula="of:=([.I7]-([.I7]*35/100))*2.5" office:value-type="float" office:value="22.75">
            <text:p>22,75</text:p>
          </table:table-cell>
          <table:table-cell table:formula="of:=([.J7]-([.J7]*35/100))*2.5" office:value-type="float" office:value="24.375">
            <text:p>24,375</text:p>
          </table:table-cell>
          <table:table-cell table:formula="of:=([.K7]-([.K7]*35/100))*2.5" office:value-type="float" office:value="27.625">
            <text:p>27,625</text:p>
          </table:table-cell>
          <table:table-cell table:formula="of:=([.L7]-([.L7]*35/100))*2.5" office:value-type="float" office:value="27.625">
            <text:p>27,625</text:p>
          </table:table-cell>
          <table:table-cell table:formula="of:=([.M7]-([.M7]*35/100))*2.5" office:value-type="float" office:value="29.25">
            <text:p>29,25</text:p>
          </table:table-cell>
          <table:table-cell table:formula="of:=([.N7]-([.N7]*35/100))*2.5" office:value-type="float" office:value="29.25">
            <text:p>29,25</text:p>
          </table:table-cell>
          <table:table-cell table:formula="of:=([.O7]-([.O7]*35/100))*2.5" office:value-type="float" office:value="30.875">
            <text:p>30,875</text:p>
          </table:table-cell>
          <table:table-cell/>
        </table:table-row>
        <table:table-row table:style-name="ro1">
          <table:table-cell office:value-type="float" office:value="700">
            <text:p>700</text:p>
          </table:table-cell>
          <table:table-cell table:formula="of:=([.B8]-([.B8]*35/100))*2.5" office:value-type="float" office:value="19.5">
            <text:p>19,5</text:p>
          </table:table-cell>
          <table:table-cell table:formula="of:=([.C8]-([.C8]*35/100))*2.5" office:value-type="float" office:value="19.5">
            <text:p>19,5</text:p>
          </table:table-cell>
          <table:table-cell table:formula="of:=([.D8]-([.D8]*35/100))*2.5" office:value-type="float" office:value="19.5">
            <text:p>19,5</text:p>
          </table:table-cell>
          <table:table-cell table:formula="of:=([.E8]-([.E8]*35/100))*2.5" office:value-type="float" office:value="21.125">
            <text:p>21,125</text:p>
          </table:table-cell>
          <table:table-cell table:formula="of:=([.F8]-([.F8]*35/100))*2.5" office:value-type="float" office:value="21.125">
            <text:p>21,125</text:p>
          </table:table-cell>
          <table:table-cell table:formula="of:=([.G8]-([.G8]*35/100))*2.5" office:value-type="float" office:value="22.75">
            <text:p>22,75</text:p>
          </table:table-cell>
          <table:table-cell table:formula="of:=([.H8]-([.H8]*35/100))*2.5" office:value-type="float" office:value="22.75">
            <text:p>22,75</text:p>
          </table:table-cell>
          <table:table-cell table:formula="of:=([.I8]-([.I8]*35/100))*2.5" office:value-type="float" office:value="24.375">
            <text:p>24,375</text:p>
          </table:table-cell>
          <table:table-cell table:formula="of:=([.J8]-([.J8]*35/100))*2.5" office:value-type="float" office:value="27.625">
            <text:p>27,625</text:p>
          </table:table-cell>
          <table:table-cell table:formula="of:=([.K8]-([.K8]*35/100))*2.5" office:value-type="float" office:value="27.625">
            <text:p>27,625</text:p>
          </table:table-cell>
          <table:table-cell table:formula="of:=([.L8]-([.L8]*35/100))*2.5" office:value-type="float" office:value="29.25">
            <text:p>29,25</text:p>
          </table:table-cell>
          <table:table-cell table:formula="of:=([.M8]-([.M8]*35/100))*2.5" office:value-type="float" office:value="30.875">
            <text:p>30,875</text:p>
          </table:table-cell>
          <table:table-cell table:formula="of:=([.N8]-([.N8]*35/100))*2.5" office:value-type="float" office:value="30.875">
            <text:p>30,875</text:p>
          </table:table-cell>
          <table:table-cell table:formula="of:=([.O8]-([.O8]*35/100))*2.5" office:value-type="float" office:value="32.5">
            <text:p>32,5</text:p>
          </table:table-cell>
          <table:table-cell/>
        </table:table-row>
        <table:table-row table:style-name="ro1">
          <table:table-cell office:value-type="float" office:value="800">
            <text:p>800</text:p>
          </table:table-cell>
          <table:table-cell table:formula="of:=([.B9]-([.B9]*35/100))*2.5" office:value-type="float" office:value="19.5">
            <text:p>19,5</text:p>
          </table:table-cell>
          <table:table-cell table:formula="of:=([.C9]-([.C9]*35/100))*2.5" office:value-type="float" office:value="19.5">
            <text:p>19,5</text:p>
          </table:table-cell>
          <table:table-cell table:formula="of:=([.D9]-([.D9]*35/100))*2.5" office:value-type="float" office:value="21.125">
            <text:p>21,125</text:p>
          </table:table-cell>
          <table:table-cell table:formula="of:=([.E9]-([.E9]*35/100))*2.5" office:value-type="float" office:value="21.125">
            <text:p>21,125</text:p>
          </table:table-cell>
          <table:table-cell table:formula="of:=([.F9]-([.F9]*35/100))*2.5" office:value-type="float" office:value="22.75">
            <text:p>22,75</text:p>
          </table:table-cell>
          <table:table-cell table:formula="of:=([.G9]-([.G9]*35/100))*2.5" office:value-type="float" office:value="22.75">
            <text:p>22,75</text:p>
          </table:table-cell>
          <table:table-cell table:formula="of:=([.H9]-([.H9]*35/100))*2.5" office:value-type="float" office:value="24.375">
            <text:p>24,375</text:p>
          </table:table-cell>
          <table:table-cell table:formula="of:=([.I9]-([.I9]*35/100))*2.5" office:value-type="float" office:value="27.625">
            <text:p>27,625</text:p>
          </table:table-cell>
          <table:table-cell table:formula="of:=([.J9]-([.J9]*35/100))*2.5" office:value-type="float" office:value="27.625">
            <text:p>27,625</text:p>
          </table:table-cell>
          <table:table-cell table:formula="of:=([.K9]-([.K9]*35/100))*2.5" office:value-type="float" office:value="29.25">
            <text:p>29,25</text:p>
          </table:table-cell>
          <table:table-cell table:formula="of:=([.L9]-([.L9]*35/100))*2.5" office:value-type="float" office:value="30.875">
            <text:p>30,875</text:p>
          </table:table-cell>
          <table:table-cell table:formula="of:=([.M9]-([.M9]*35/100))*2.5" office:value-type="float" office:value="30.875">
            <text:p>30,875</text:p>
          </table:table-cell>
          <table:table-cell table:formula="of:=([.N9]-([.N9]*35/100))*2.5" office:value-type="float" office:value="32.5">
            <text:p>32,5</text:p>
          </table:table-cell>
          <table:table-cell table:formula="of:=([.O9]-([.O9]*35/100))*2.5" office:value-type="float" office:value="32.5">
            <text:p>32,5</text:p>
          </table:table-cell>
          <table:table-cell/>
        </table:table-row>
        <table:table-row table:style-name="ro1">
          <table:table-cell office:value-type="float" office:value="900">
            <text:p>900</text:p>
          </table:table-cell>
          <table:table-cell table:formula="of:=([.B10]-([.B10]*35/100))*2.5" office:value-type="float" office:value="19.5">
            <text:p>19,5</text:p>
          </table:table-cell>
          <table:table-cell table:formula="of:=([.C10]-([.C10]*35/100))*2.5" office:value-type="float" office:value="21.125">
            <text:p>21,125</text:p>
          </table:table-cell>
          <table:table-cell table:formula="of:=([.D10]-([.D10]*35/100))*2.5" office:value-type="float" office:value="21.125">
            <text:p>21,125</text:p>
          </table:table-cell>
          <table:table-cell table:formula="of:=([.E10]-([.E10]*35/100))*2.5" office:value-type="float" office:value="22.75">
            <text:p>22,75</text:p>
          </table:table-cell>
          <table:table-cell table:formula="of:=([.F10]-([.F10]*35/100))*2.5" office:value-type="float" office:value="22.75">
            <text:p>22,75</text:p>
          </table:table-cell>
          <table:table-cell table:formula="of:=([.G10]-([.G10]*35/100))*2.5" office:value-type="float" office:value="24.375">
            <text:p>24,375</text:p>
          </table:table-cell>
          <table:table-cell table:formula="of:=([.H10]-([.H10]*35/100))*2.5" office:value-type="float" office:value="27.625">
            <text:p>27,625</text:p>
          </table:table-cell>
          <table:table-cell table:formula="of:=([.I10]-([.I10]*35/100))*2.5" office:value-type="float" office:value="29.25">
            <text:p>29,25</text:p>
          </table:table-cell>
          <table:table-cell table:formula="of:=([.J10]-([.J10]*35/100))*2.5" office:value-type="float" office:value="29.25">
            <text:p>29,25</text:p>
          </table:table-cell>
          <table:table-cell table:formula="of:=([.K10]-([.K10]*35/100))*2.5" office:value-type="float" office:value="30.875">
            <text:p>30,875</text:p>
          </table:table-cell>
          <table:table-cell table:formula="of:=([.L10]-([.L10]*35/100))*2.5" office:value-type="float" office:value="30.875">
            <text:p>30,875</text:p>
          </table:table-cell>
          <table:table-cell table:formula="of:=([.M10]-([.M10]*35/100))*2.5" office:value-type="float" office:value="32.5">
            <text:p>32,5</text:p>
          </table:table-cell>
          <table:table-cell table:formula="of:=([.N10]-([.N10]*35/100))*2.5" office:value-type="float" office:value="34.125">
            <text:p>34,125</text:p>
          </table:table-cell>
          <table:table-cell table:formula="of:=([.O10]-([.O10]*35/100))*2.5" office:value-type="float" office:value="34.125">
            <text:p>34,125</text:p>
          </table:table-cell>
          <table:table-cell/>
        </table:table-row>
        <table:table-row table:style-name="ro1">
          <table:table-cell office:value-type="float" office:value="1000">
            <text:p>1000</text:p>
          </table:table-cell>
          <table:table-cell table:formula="of:=([.B11]-([.B11]*35/100))*2.5" office:value-type="float" office:value="21.125">
            <text:p>21,125</text:p>
          </table:table-cell>
          <table:table-cell table:formula="of:=([.C11]-([.C11]*35/100))*2.5" office:value-type="float" office:value="21.125">
            <text:p>21,125</text:p>
          </table:table-cell>
          <table:table-cell table:formula="of:=([.D11]-([.D11]*35/100))*2.5" office:value-type="float" office:value="22.75">
            <text:p>22,75</text:p>
          </table:table-cell>
          <table:table-cell table:formula="of:=([.E11]-([.E11]*35/100))*2.5" office:value-type="float" office:value="22.75">
            <text:p>22,75</text:p>
          </table:table-cell>
          <table:table-cell table:formula="of:=([.F11]-([.F11]*35/100))*2.5" office:value-type="float" office:value="24.375">
            <text:p>24,375</text:p>
          </table:table-cell>
          <table:table-cell table:formula="of:=([.G11]-([.G11]*35/100))*2.5" office:value-type="float" office:value="27.625">
            <text:p>27,625</text:p>
          </table:table-cell>
          <table:table-cell table:formula="of:=([.H11]-([.H11]*35/100))*2.5" office:value-type="float" office:value="29.25">
            <text:p>29,25</text:p>
          </table:table-cell>
          <table:table-cell table:formula="of:=([.I11]-([.I11]*35/100))*2.5" office:value-type="float" office:value="30.875">
            <text:p>30,875</text:p>
          </table:table-cell>
          <table:table-cell table:formula="of:=([.J11]-([.J11]*35/100))*2.5" office:value-type="float" office:value="30.875">
            <text:p>30,875</text:p>
          </table:table-cell>
          <table:table-cell table:formula="of:=([.K11]-([.K11]*35/100))*2.5" office:value-type="float" office:value="32.5">
            <text:p>32,5</text:p>
          </table:table-cell>
          <table:table-cell table:formula="of:=([.L11]-([.L11]*35/100))*2.5" office:value-type="float" office:value="32.5">
            <text:p>32,5</text:p>
          </table:table-cell>
          <table:table-cell table:formula="of:=([.M11]-([.M11]*35/100))*2.5" office:value-type="float" office:value="34.125">
            <text:p>34,125</text:p>
          </table:table-cell>
          <table:table-cell table:formula="of:=([.N11]-([.N11]*35/100))*2.5" office:value-type="float" office:value="34.125">
            <text:p>34,125</text:p>
          </table:table-cell>
          <table:table-cell table:formula="of:=([.O11]-([.O11]*35/100))*2.5" office:value-type="float" office:value="37.375">
            <text:p>37,375</text:p>
          </table:table-cell>
          <table:table-cell/>
        </table:table-row>
        <table:table-row table:style-name="ro1">
          <table:table-cell office:value-type="float" office:value="1100">
            <text:p>1100</text:p>
          </table:table-cell>
          <table:table-cell table:formula="of:=([.B12]-([.B12]*35/100))*2.5" office:value-type="float" office:value="21.125">
            <text:p>21,125</text:p>
          </table:table-cell>
          <table:table-cell table:formula="of:=([.C12]-([.C12]*35/100))*2.5" office:value-type="float" office:value="22.75">
            <text:p>22,75</text:p>
          </table:table-cell>
          <table:table-cell table:formula="of:=([.D12]-([.D12]*35/100))*2.5" office:value-type="float" office:value="22.75">
            <text:p>22,75</text:p>
          </table:table-cell>
          <table:table-cell table:formula="of:=([.E12]-([.E12]*35/100))*2.5" office:value-type="float" office:value="24.375">
            <text:p>24,375</text:p>
          </table:table-cell>
          <table:table-cell table:formula="of:=([.F12]-([.F12]*35/100))*2.5" office:value-type="float" office:value="27.625">
            <text:p>27,625</text:p>
          </table:table-cell>
          <table:table-cell table:formula="of:=([.G12]-([.G12]*35/100))*2.5" office:value-type="float" office:value="29.25">
            <text:p>29,25</text:p>
          </table:table-cell>
          <table:table-cell table:formula="of:=([.H12]-([.H12]*35/100))*2.5" office:value-type="float" office:value="30.875">
            <text:p>30,875</text:p>
          </table:table-cell>
          <table:table-cell table:formula="of:=([.I12]-([.I12]*35/100))*2.5" office:value-type="float" office:value="30.875">
            <text:p>30,875</text:p>
          </table:table-cell>
          <table:table-cell table:formula="of:=([.J12]-([.J12]*35/100))*2.5" office:value-type="float" office:value="32.5">
            <text:p>32,5</text:p>
          </table:table-cell>
          <table:table-cell table:formula="of:=([.K12]-([.K12]*35/100))*2.5" office:value-type="float" office:value="32.5">
            <text:p>32,5</text:p>
          </table:table-cell>
          <table:table-cell table:formula="of:=([.L12]-([.L12]*35/100))*2.5" office:value-type="float" office:value="34.125">
            <text:p>34,125</text:p>
          </table:table-cell>
          <table:table-cell table:formula="of:=([.M12]-([.M12]*35/100))*2.5" office:value-type="float" office:value="37.375">
            <text:p>37,375</text:p>
          </table:table-cell>
          <table:table-cell table:formula="of:=([.N12]-([.N12]*35/100))*2.5" office:value-type="float" office:value="37.375">
            <text:p>37,375</text:p>
          </table:table-cell>
          <table:table-cell table:formula="of:=([.O12]-([.O12]*35/100))*2.5" office:value-type="float" office:value="40.625">
            <text:p>40,625</text:p>
          </table:table-cell>
          <table:table-cell/>
        </table:table-row>
        <table:table-row table:style-name="ro1">
          <table:table-cell office:value-type="float" office:value="1200">
            <text:p>1200</text:p>
          </table:table-cell>
          <table:table-cell table:formula="of:=([.B13]-([.B13]*35/100))*2.5" office:value-type="float" office:value="22.75">
            <text:p>22,75</text:p>
          </table:table-cell>
          <table:table-cell table:formula="of:=([.C13]-([.C13]*35/100))*2.5" office:value-type="float" office:value="22.75">
            <text:p>22,75</text:p>
          </table:table-cell>
          <table:table-cell table:formula="of:=([.D13]-([.D13]*35/100))*2.5" office:value-type="float" office:value="24.375">
            <text:p>24,375</text:p>
          </table:table-cell>
          <table:table-cell table:formula="of:=([.E13]-([.E13]*35/100))*2.5" office:value-type="float" office:value="27.625">
            <text:p>27,625</text:p>
          </table:table-cell>
          <table:table-cell table:formula="of:=([.F13]-([.F13]*35/100))*2.5" office:value-type="float" office:value="29.25">
            <text:p>29,25</text:p>
          </table:table-cell>
          <table:table-cell table:formula="of:=([.G13]-([.G13]*35/100))*2.5" office:value-type="float" office:value="30.875">
            <text:p>30,875</text:p>
          </table:table-cell>
          <table:table-cell table:formula="of:=([.H13]-([.H13]*35/100))*2.5" office:value-type="float" office:value="30.875">
            <text:p>30,875</text:p>
          </table:table-cell>
          <table:table-cell table:formula="of:=([.I13]-([.I13]*35/100))*2.5" office:value-type="float" office:value="32.5">
            <text:p>32,5</text:p>
          </table:table-cell>
          <table:table-cell table:formula="of:=([.J13]-([.J13]*35/100))*2.5" office:value-type="float" office:value="32.5">
            <text:p>32,5</text:p>
          </table:table-cell>
          <table:table-cell table:formula="of:=([.K13]-([.K13]*35/100))*2.5" office:value-type="float" office:value="34.125">
            <text:p>34,125</text:p>
          </table:table-cell>
          <table:table-cell table:formula="of:=([.L13]-([.L13]*35/100))*2.5" office:value-type="float" office:value="37.375">
            <text:p>37,375</text:p>
          </table:table-cell>
          <table:table-cell table:formula="of:=([.M13]-([.M13]*35/100))*2.5" office:value-type="float" office:value="37.375">
            <text:p>37,375</text:p>
          </table:table-cell>
          <table:table-cell table:formula="of:=([.N13]-([.N13]*35/100))*2.5" office:value-type="float" office:value="40.625">
            <text:p>40,625</text:p>
          </table:table-cell>
          <table:table-cell table:formula="of:=([.O13]-([.O13]*35/100))*2.5" office:value-type="float" office:value="42.25">
            <text:p>42,25</text:p>
          </table:table-cell>
          <table:table-cell/>
        </table:table-row>
        <table:table-row table:style-name="ro1">
          <table:table-cell office:value-type="float" office:value="1300">
            <text:p>1300</text:p>
          </table:table-cell>
          <table:table-cell table:formula="of:=([.B14]-([.B14]*35/100))*2.5" office:value-type="float" office:value="22.75">
            <text:p>22,75</text:p>
          </table:table-cell>
          <table:table-cell table:formula="of:=([.C14]-([.C14]*35/100))*2.5" office:value-type="float" office:value="24.375">
            <text:p>24,375</text:p>
          </table:table-cell>
          <table:table-cell table:formula="of:=([.D14]-([.D14]*35/100))*2.5" office:value-type="float" office:value="27.625">
            <text:p>27,625</text:p>
          </table:table-cell>
          <table:table-cell table:formula="of:=([.E14]-([.E14]*35/100))*2.5" office:value-type="float" office:value="27.625">
            <text:p>27,625</text:p>
          </table:table-cell>
          <table:table-cell table:formula="of:=([.F14]-([.F14]*35/100))*2.5" office:value-type="float" office:value="29.25">
            <text:p>29,25</text:p>
          </table:table-cell>
          <table:table-cell table:formula="of:=([.G14]-([.G14]*35/100))*2.5" office:value-type="float" office:value="30.875">
            <text:p>30,875</text:p>
          </table:table-cell>
          <table:table-cell table:formula="of:=([.H14]-([.H14]*35/100))*2.5" office:value-type="float" office:value="32.5">
            <text:p>32,5</text:p>
          </table:table-cell>
          <table:table-cell table:formula="of:=([.I14]-([.I14]*35/100))*2.5" office:value-type="float" office:value="32.5">
            <text:p>32,5</text:p>
          </table:table-cell>
          <table:table-cell table:formula="of:=([.J14]-([.J14]*35/100))*2.5" office:value-type="float" office:value="34.125">
            <text:p>34,125</text:p>
          </table:table-cell>
          <table:table-cell table:formula="of:=([.K14]-([.K14]*35/100))*2.5" office:value-type="float" office:value="34.125">
            <text:p>34,125</text:p>
          </table:table-cell>
          <table:table-cell table:formula="of:=([.L14]-([.L14]*35/100))*2.5" office:value-type="float" office:value="37.375">
            <text:p>37,375</text:p>
          </table:table-cell>
          <table:table-cell table:formula="of:=([.M14]-([.M14]*35/100))*2.5" office:value-type="float" office:value="40.625">
            <text:p>40,625</text:p>
          </table:table-cell>
          <table:table-cell table:formula="of:=([.N14]-([.N14]*35/100))*2.5" office:value-type="float" office:value="42.25">
            <text:p>42,25</text:p>
          </table:table-cell>
          <table:table-cell table:formula="of:=([.O14]-([.O14]*35/100))*2.5" office:value-type="float" office:value="42.25">
            <text:p>42,25</text:p>
          </table:table-cell>
          <table:table-cell/>
        </table:table-row>
        <table:table-row table:style-name="ro1">
          <table:table-cell office:value-type="float" office:value="1400">
            <text:p>1400</text:p>
          </table:table-cell>
          <table:table-cell table:formula="of:=([.B15]-([.B15]*35/100))*2.5" office:value-type="float" office:value="24.375">
            <text:p>24,375</text:p>
          </table:table-cell>
          <table:table-cell table:formula="of:=([.C15]-([.C15]*35/100))*2.5" office:value-type="float" office:value="27.625">
            <text:p>27,625</text:p>
          </table:table-cell>
          <table:table-cell table:formula="of:=([.D15]-([.D15]*35/100))*2.5" office:value-type="float" office:value="27.625">
            <text:p>27,625</text:p>
          </table:table-cell>
          <table:table-cell table:formula="of:=([.E15]-([.E15]*35/100))*2.5" office:value-type="float" office:value="29.25">
            <text:p>29,25</text:p>
          </table:table-cell>
          <table:table-cell table:formula="of:=([.F15]-([.F15]*35/100))*2.5" office:value-type="float" office:value="30.875">
            <text:p>30,875</text:p>
          </table:table-cell>
          <table:table-cell table:formula="of:=([.G15]-([.G15]*35/100))*2.5" office:value-type="float" office:value="32.5">
            <text:p>32,5</text:p>
          </table:table-cell>
          <table:table-cell table:formula="of:=([.H15]-([.H15]*35/100))*2.5" office:value-type="float" office:value="32.5">
            <text:p>32,5</text:p>
          </table:table-cell>
          <table:table-cell table:formula="of:=([.I15]-([.I15]*35/100))*2.5" office:value-type="float" office:value="34.125">
            <text:p>34,125</text:p>
          </table:table-cell>
          <table:table-cell table:formula="of:=([.J15]-([.J15]*35/100))*2.5" office:value-type="float" office:value="34.125">
            <text:p>34,125</text:p>
          </table:table-cell>
          <table:table-cell table:formula="of:=([.K15]-([.K15]*35/100))*2.5" office:value-type="float" office:value="37.375">
            <text:p>37,375</text:p>
          </table:table-cell>
          <table:table-cell table:formula="of:=([.L15]-([.L15]*35/100))*2.5" office:value-type="float" office:value="40.625">
            <text:p>40,625</text:p>
          </table:table-cell>
          <table:table-cell table:formula="of:=([.M15]-([.M15]*35/100))*2.5" office:value-type="float" office:value="42.25">
            <text:p>42,25</text:p>
          </table:table-cell>
          <table:table-cell table:formula="of:=([.N15]-([.N15]*35/100))*2.5" office:value-type="float" office:value="42.25">
            <text:p>42,25</text:p>
          </table:table-cell>
          <table:table-cell table:formula="of:=([.O15]-([.O15]*35/100))*2.5" office:value-type="float" office:value="47.125">
            <text:p>47,125</text:p>
          </table:table-cell>
          <table:table-cell/>
        </table:table-row>
        <table:table-row table:style-name="ro1">
          <table:table-cell office:value-type="float" office:value="1500">
            <text:p>1500</text:p>
          </table:table-cell>
          <table:table-cell table:formula="of:=([.B16]-([.B16]*35/100))*2.5" office:value-type="float" office:value="27.625">
            <text:p>27,625</text:p>
          </table:table-cell>
          <table:table-cell table:formula="of:=([.C16]-([.C16]*35/100))*2.5" office:value-type="float" office:value="27.625">
            <text:p>27,625</text:p>
          </table:table-cell>
          <table:table-cell table:formula="of:=([.D16]-([.D16]*35/100))*2.5" office:value-type="float" office:value="29.25">
            <text:p>29,25</text:p>
          </table:table-cell>
          <table:table-cell table:formula="of:=([.E16]-([.E16]*35/100))*2.5" office:value-type="float" office:value="30.875">
            <text:p>30,875</text:p>
          </table:table-cell>
          <table:table-cell table:formula="of:=([.F16]-([.F16]*35/100))*2.5" office:value-type="float" office:value="30.875">
            <text:p>30,875</text:p>
          </table:table-cell>
          <table:table-cell table:formula="of:=([.G16]-([.G16]*35/100))*2.5" office:value-type="float" office:value="32.5">
            <text:p>32,5</text:p>
          </table:table-cell>
          <table:table-cell table:formula="of:=([.H16]-([.H16]*35/100))*2.5" office:value-type="float" office:value="34.125">
            <text:p>34,125</text:p>
          </table:table-cell>
          <table:table-cell table:formula="of:=([.I16]-([.I16]*35/100))*2.5" office:value-type="float" office:value="37.375">
            <text:p>37,375</text:p>
          </table:table-cell>
          <table:table-cell table:formula="of:=([.J16]-([.J16]*35/100))*2.5" office:value-type="float" office:value="37.375">
            <text:p>37,375</text:p>
          </table:table-cell>
          <table:table-cell table:formula="of:=([.K16]-([.K16]*35/100))*2.5" office:value-type="float" office:value="40.625">
            <text:p>40,625</text:p>
          </table:table-cell>
          <table:table-cell table:formula="of:=([.L16]-([.L16]*35/100))*2.5" office:value-type="float" office:value="42.25">
            <text:p>42,25</text:p>
          </table:table-cell>
          <table:table-cell table:formula="of:=([.M16]-([.M16]*35/100))*2.5" office:value-type="float" office:value="47.125">
            <text:p>47,125</text:p>
          </table:table-cell>
          <table:table-cell table:formula="of:=([.N16]-([.N16]*35/100))*2.5" office:value-type="float" office:value="47.125">
            <text:p>47,125</text:p>
          </table:table-cell>
          <table:table-cell table:formula="of:=([.O16]-([.O16]*35/100))*2.5" office:value-type="float" office:value="50.375">
            <text:p>50,375</text:p>
          </table:table-cell>
          <table:table-cell/>
        </table:table-row>
        <table:table-row table:style-name="ro1">
          <table:table-cell office:value-type="float" office:value="1600">
            <text:p>1600</text:p>
          </table:table-cell>
          <table:table-cell table:formula="of:=([.B17]-([.B17]*35/100))*2.5" office:value-type="float" office:value="27.625">
            <text:p>27,625</text:p>
          </table:table-cell>
          <table:table-cell table:formula="of:=([.C17]-([.C17]*35/100))*2.5" office:value-type="float" office:value="29.25">
            <text:p>29,25</text:p>
          </table:table-cell>
          <table:table-cell table:formula="of:=([.D17]-([.D17]*35/100))*2.5" office:value-type="float" office:value="30.875">
            <text:p>30,875</text:p>
          </table:table-cell>
          <table:table-cell table:formula="of:=([.E17]-([.E17]*35/100))*2.5" office:value-type="float" office:value="30.875">
            <text:p>30,875</text:p>
          </table:table-cell>
          <table:table-cell table:formula="of:=([.F17]-([.F17]*35/100))*2.5" office:value-type="float" office:value="32.5">
            <text:p>32,5</text:p>
          </table:table-cell>
          <table:table-cell table:formula="of:=([.G17]-([.G17]*35/100))*2.5" office:value-type="float" office:value="34.125">
            <text:p>34,125</text:p>
          </table:table-cell>
          <table:table-cell table:formula="of:=([.H17]-([.H17]*35/100))*2.5" office:value-type="float" office:value="37.375">
            <text:p>37,375</text:p>
          </table:table-cell>
          <table:table-cell table:formula="of:=([.I17]-([.I17]*35/100))*2.5" office:value-type="float" office:value="37.375">
            <text:p>37,375</text:p>
          </table:table-cell>
          <table:table-cell table:formula="of:=([.J17]-([.J17]*35/100))*2.5" office:value-type="float" office:value="40.625">
            <text:p>40,625</text:p>
          </table:table-cell>
          <table:table-cell table:formula="of:=([.K17]-([.K17]*35/100))*2.5" office:value-type="float" office:value="42.25">
            <text:p>42,25</text:p>
          </table:table-cell>
          <table:table-cell table:formula="of:=([.L17]-([.L17]*35/100))*2.5" office:value-type="float" office:value="47.125">
            <text:p>47,125</text:p>
          </table:table-cell>
          <table:table-cell table:formula="of:=([.M17]-([.M17]*35/100))*2.5" office:value-type="float" office:value="48.75">
            <text:p>48,75</text:p>
          </table:table-cell>
          <table:table-cell table:formula="of:=([.N17]-([.N17]*35/100))*2.5" office:value-type="float" office:value="50.375">
            <text:p>50,375</text:p>
          </table:table-cell>
          <table:table-cell table:formula="of:=([.O17]-([.O17]*35/100))*2.5" office:value-type="float" office:value="50.375">
            <text:p>50,375</text:p>
          </table:table-cell>
          <table:table-cell/>
        </table:table-row>
        <table:table-row table:style-name="ro1">
          <table:table-cell office:value-type="float" office:value="1700">
            <text:p>1700</text:p>
          </table:table-cell>
          <table:table-cell table:formula="of:=([.B18]-([.B18]*35/100))*2.5" office:value-type="float" office:value="29.25">
            <text:p>29,25</text:p>
          </table:table-cell>
          <table:table-cell table:formula="of:=([.C18]-([.C18]*35/100))*2.5" office:value-type="float" office:value="29.25">
            <text:p>29,25</text:p>
          </table:table-cell>
          <table:table-cell table:formula="of:=([.D18]-([.D18]*35/100))*2.5" office:value-type="float" office:value="30.875">
            <text:p>30,875</text:p>
          </table:table-cell>
          <table:table-cell table:formula="of:=([.E18]-([.E18]*35/100))*2.5" office:value-type="float" office:value="32.5">
            <text:p>32,5</text:p>
          </table:table-cell>
          <table:table-cell table:formula="of:=([.F18]-([.F18]*35/100))*2.5" office:value-type="float" office:value="34.125">
            <text:p>34,125</text:p>
          </table:table-cell>
          <table:table-cell table:formula="of:=([.G18]-([.G18]*35/100))*2.5" office:value-type="float" office:value="34.125">
            <text:p>34,125</text:p>
          </table:table-cell>
          <table:table-cell table:formula="of:=([.H18]-([.H18]*35/100))*2.5" office:value-type="float" office:value="37.375">
            <text:p>37,375</text:p>
          </table:table-cell>
          <table:table-cell table:formula="of:=([.I18]-([.I18]*35/100))*2.5" office:value-type="float" office:value="40.625">
            <text:p>40,625</text:p>
          </table:table-cell>
          <table:table-cell table:formula="of:=([.J18]-([.J18]*35/100))*2.5" office:value-type="float" office:value="42.25">
            <text:p>42,25</text:p>
          </table:table-cell>
          <table:table-cell table:formula="of:=([.K18]-([.K18]*35/100))*2.5" office:value-type="float" office:value="42.25">
            <text:p>42,25</text:p>
          </table:table-cell>
          <table:table-cell table:formula="of:=([.L18]-([.L18]*35/100))*2.5" office:value-type="float" office:value="47.125">
            <text:p>47,125</text:p>
          </table:table-cell>
          <table:table-cell table:formula="of:=([.M18]-([.M18]*35/100))*2.5" office:value-type="float" office:value="50.375">
            <text:p>50,375</text:p>
          </table:table-cell>
          <table:table-cell table:formula="of:=([.N18]-([.N18]*38/100))*2.5" office:value-type="float" office:value="0">
            <text:p>0</text:p>
          </table:table-cell>
          <table:table-cell table:formula="of:=([.O18]-([.O18]*38/100))*2.5" office:value-type="float" office:value="0">
            <text:p>0</text:p>
          </table:table-cell>
          <table:table-cell/>
        </table:table-row>
        <table:table-row table:style-name="ro1">
          <table:table-cell office:value-type="float" office:value="1800">
            <text:p>1800</text:p>
          </table:table-cell>
          <table:table-cell table:formula="of:=([.B19]-([.B19]*35/100))*2.5" office:value-type="float" office:value="29.25">
            <text:p>29,25</text:p>
          </table:table-cell>
          <table:table-cell table:formula="of:=([.C19]-([.C19]*35/100))*2.5" office:value-type="float" office:value="30.875">
            <text:p>30,875</text:p>
          </table:table-cell>
          <table:table-cell table:formula="of:=([.D19]-([.D19]*35/100))*2.5" office:value-type="float" office:value="32.5">
            <text:p>32,5</text:p>
          </table:table-cell>
          <table:table-cell table:formula="of:=([.E19]-([.E19]*35/100))*2.5" office:value-type="float" office:value="32.5">
            <text:p>32,5</text:p>
          </table:table-cell>
          <table:table-cell table:formula="of:=([.F19]-([.F19]*35/100))*2.5" office:value-type="float" office:value="34.125">
            <text:p>34,125</text:p>
          </table:table-cell>
          <table:table-cell table:formula="of:=([.G19]-([.G19]*35/100))*2.5" office:value-type="float" office:value="37.375">
            <text:p>37,375</text:p>
          </table:table-cell>
          <table:table-cell table:formula="of:=([.H19]-([.H19]*35/100))*2.5" office:value-type="float" office:value="40.625">
            <text:p>40,625</text:p>
          </table:table-cell>
          <table:table-cell table:formula="of:=([.I19]-([.I19]*35/100))*2.5" office:value-type="float" office:value="42.25">
            <text:p>42,25</text:p>
          </table:table-cell>
          <table:table-cell table:formula="of:=([.J19]-([.J19]*35/100))*2.5" office:value-type="float" office:value="42.25">
            <text:p>42,25</text:p>
          </table:table-cell>
          <table:table-cell table:formula="of:=([.K19]-([.K19]*35/100))*2.5" office:value-type="float" office:value="47.125">
            <text:p>47,125</text:p>
          </table:table-cell>
          <table:table-cell table:formula="of:=([.L19]-([.L19]*35/100))*2.5" office:value-type="float" office:value="50.375">
            <text:p>50,375</text:p>
          </table:table-cell>
          <table:table-cell table:formula="of:=([.M19]-([.M19]*35/100))*2.5" office:value-type="float" office:value="50.375">
            <text:p>50,375</text:p>
          </table:table-cell>
          <table:table-cell table:formula="of:=([.N19]-([.N19]*38/100))*2.5" office:value-type="float" office:value="0">
            <text:p>0</text:p>
          </table:table-cell>
          <table:table-cell table:formula="of:=([.O19]-([.O19]*38/100))*2.5" office:value-type="float" office:value="0">
            <text:p>0</text:p>
          </table:table-cell>
          <table:table-cell/>
        </table:table-row>
        <table:table-row table:style-name="ro1">
          <table:table-cell office:value-type="float" office:value="1900">
            <text:p>1900</text:p>
          </table:table-cell>
          <table:table-cell table:formula="of:=([.B20]-([.B20]*35/100))*2.5" office:value-type="float" office:value="30.875">
            <text:p>30,875</text:p>
          </table:table-cell>
          <table:table-cell table:formula="of:=([.C20]-([.C20]*35/100))*2.5" office:value-type="float" office:value="30.875">
            <text:p>30,875</text:p>
          </table:table-cell>
          <table:table-cell table:formula="of:=([.D20]-([.D20]*35/100))*2.5" office:value-type="float" office:value="32.5">
            <text:p>32,5</text:p>
          </table:table-cell>
          <table:table-cell table:formula="of:=([.E20]-([.E20]*35/100))*2.5" office:value-type="float" office:value="34.125">
            <text:p>34,125</text:p>
          </table:table-cell>
          <table:table-cell table:formula="of:=([.F20]-([.F20]*35/100))*2.5" office:value-type="float" office:value="37.375">
            <text:p>37,375</text:p>
          </table:table-cell>
          <table:table-cell table:formula="of:=([.G20]-([.G20]*35/100))*2.5" office:value-type="float" office:value="37.375">
            <text:p>37,375</text:p>
          </table:table-cell>
          <table:table-cell table:formula="of:=([.H20]-([.H20]*38/100))*2.5" office:value-type="float" office:value="0">
            <text:p>0</text:p>
          </table:table-cell>
          <table:table-cell table:formula="of:=([.I20]-([.I20]*38/100))*2.5" office:value-type="float" office:value="0">
            <text:p>0</text:p>
          </table:table-cell>
          <table:table-cell table:formula="of:=([.J20]-([.J20]*38/100))*2.5" office:value-type="float" office:value="0">
            <text:p>0</text:p>
          </table:table-cell>
          <table:table-cell table:formula="of:=([.K20]-([.K20]*38/100))*2.5" office:value-type="float" office:value="0">
            <text:p>0</text:p>
          </table:table-cell>
          <table:table-cell table:formula="of:=([.L20]-([.L20]*38/100))*2.5" office:value-type="float" office:value="0">
            <text:p>0</text:p>
          </table:table-cell>
          <table:table-cell table:formula="of:=([.M20]-([.M20]*38/100))*2.5" office:value-type="float" office:value="0">
            <text:p>0</text:p>
          </table:table-cell>
          <table:table-cell table:formula="of:=([.N20]-([.N20]*38/100))*2.5" office:value-type="float" office:value="0">
            <text:p>0</text:p>
          </table:table-cell>
          <table:table-cell table:formula="of:=([.O20]-([.O20]*38/100))*2.5" office:value-type="float" office:value="0">
            <text:p>0</text:p>
          </table:table-cell>
          <table:table-cell/>
        </table:table-row>
        <table:table-row table:style-name="ro1">
          <table:table-cell office:value-type="float" office:value="2000">
            <text:p>2000</text:p>
          </table:table-cell>
          <table:table-cell table:formula="of:=([.B21]-([.B21]*35/100))*2.5" office:value-type="float" office:value="30.875">
            <text:p>30,875</text:p>
          </table:table-cell>
          <table:table-cell table:formula="of:=([.C21]-([.C21]*35/100))*2.5" office:value-type="float" office:value="32.5">
            <text:p>32,5</text:p>
          </table:table-cell>
          <table:table-cell table:formula="of:=([.D21]-([.D21]*35/100))*2.5" office:value-type="float" office:value="34.125">
            <text:p>34,125</text:p>
          </table:table-cell>
          <table:table-cell table:formula="of:=([.E21]-([.E21]*35/100))*2.5" office:value-type="float" office:value="34.125">
            <text:p>34,125</text:p>
          </table:table-cell>
          <table:table-cell table:formula="of:=([.F21]-([.F21]*35/100))*2.5" office:value-type="float" office:value="37.375">
            <text:p>37,375</text:p>
          </table:table-cell>
          <table:table-cell table:formula="of:=([.G21]-([.G21]*38/100))*2.5" office:value-type="float" office:value="0">
            <text:p>0</text:p>
          </table:table-cell>
          <table:table-cell table:formula="of:=([.H21]-([.H21]*38/100))*2.5" office:value-type="float" office:value="0">
            <text:p>0</text:p>
          </table:table-cell>
          <table:table-cell table:formula="of:=([.I21]-([.I21]*38/100))*2.5" office:value-type="float" office:value="0">
            <text:p>0</text:p>
          </table:table-cell>
          <table:table-cell table:formula="of:=([.J21]-([.J21]*38/100))*2.5" office:value-type="float" office:value="0">
            <text:p>0</text:p>
          </table:table-cell>
          <table:table-cell table:formula="of:=([.K21]-([.K21]*38/100))*2.5" office:value-type="float" office:value="0">
            <text:p>0</text:p>
          </table:table-cell>
          <table:table-cell table:formula="of:=([.L21]-([.L21]*38/100))*2.5" office:value-type="float" office:value="0">
            <text:p>0</text:p>
          </table:table-cell>
          <table:table-cell table:formula="of:=([.M21]-([.M21]*38/100))*2.5" office:value-type="float" office:value="0">
            <text:p>0</text:p>
          </table:table-cell>
          <table:table-cell table:formula="of:=([.N21]-([.N21]*38/100))*2.5" office:value-type="float" office:value="0">
            <text:p>0</text:p>
          </table:table-cell>
          <table:table-cell table:formula="of:=([.O21]-([.O21]*38/100))*2.5" office:value-type="float" office:value="0">
            <text:p>0</text:p>
          </table:table-cell>
          <table:table-cell/>
        </table:table-row>
        <table:table-row table:style-name="ro1" table:number-rows-repeated="2">
          <table:table-cell table:style-name="Default" table:number-columns-repeated="15"/>
          <table:table-cell/>
        </table:table-row>
        <table:table-row table:style-name="ro2">
          <table:table-cell table:style-name="Default"/>
          <table:table-cell table:style-name="ce4" office:value-type="string">
            <text:p>INSEKTENSCHUTZ RAHMEN SETS ECO-LINE MIT DEKORFOLIE</text:p>
          </table:table-cell>
          <table:table-cell table:style-name="Default" table:number-columns-repeated="13"/>
          <table:table-cell/>
        </table:table-row>
        <table:table-row table:style-name="ro1">
          <table:table-cell table:style-name="Default" table:number-columns-repeated="15"/>
          <table:table-cell/>
        </table:table-row>
        <table:table-row table:style-name="ro1">
          <table:table-cell table:style-name="ce2"/>
          <table:table-cell table:style-name="ce3" office:value-type="float" office:value="500">
            <text:p>500</text:p>
          </table:table-cell>
          <table:table-cell table:style-name="ce3" office:value-type="float" office:value="600">
            <text:p>600</text:p>
          </table:table-cell>
          <table:table-cell table:style-name="ce3" office:value-type="float" office:value="700">
            <text:p>700</text:p>
          </table:table-cell>
          <table:table-cell table:style-name="ce3" office:value-type="float" office:value="800">
            <text:p>800</text:p>
          </table:table-cell>
          <table:table-cell table:style-name="ce3" office:value-type="float" office:value="900">
            <text:p>900</text:p>
          </table:table-cell>
          <table:table-cell table:style-name="ce3" office:value-type="float" office:value="1000">
            <text:p>1000</text:p>
          </table:table-cell>
          <table:table-cell table:style-name="ce3" office:value-type="float" office:value="1100">
            <text:p>1100</text:p>
          </table:table-cell>
          <table:table-cell table:style-name="ce3" office:value-type="float" office:value="1200">
            <text:p>1200</text:p>
          </table:table-cell>
          <table:table-cell table:style-name="ce3" office:value-type="float" office:value="1300">
            <text:p>1300</text:p>
          </table:table-cell>
          <table:table-cell table:style-name="ce3" office:value-type="float" office:value="1400">
            <text:p>1400</text:p>
          </table:table-cell>
          <table:table-cell table:style-name="ce3" office:value-type="float" office:value="1500">
            <text:p>1500</text:p>
          </table:table-cell>
          <table:table-cell table:style-name="ce3" office:value-type="float" office:value="1600">
            <text:p>1600</text:p>
          </table:table-cell>
          <table:table-cell table:style-name="ce3" office:value-type="float" office:value="1700">
            <text:p>1700</text:p>
          </table:table-cell>
          <table:table-cell table:style-name="ce3" office:value-type="float" office:value="1800">
            <text:p>1800</text:p>
          </table:table-cell>
          <table:table-cell/>
        </table:table-row>
        <table:table-row table:style-name="ro1">
          <table:table-cell office:value-type="float" office:value="500">
            <text:p>500</text:p>
          </table:table-cell>
          <table:table-cell table:formula="of:=[.B6]*1.45" office:value-type="float" office:value="15.95">
            <text:p>15,95</text:p>
          </table:table-cell>
          <table:table-cell table:formula="of:=[.C6]*1.45" office:value-type="float" office:value="15.95">
            <text:p>15,95</text:p>
          </table:table-cell>
          <table:table-cell table:formula="of:=[.D6]*1.45" office:value-type="float" office:value="17.4">
            <text:p>17,4</text:p>
          </table:table-cell>
          <table:table-cell table:formula="of:=[.E6]*1.45" office:value-type="float" office:value="17.4">
            <text:p>17,4</text:p>
          </table:table-cell>
          <table:table-cell table:formula="of:=[.F6]*1.45" office:value-type="float" office:value="17.4">
            <text:p>17,4</text:p>
          </table:table-cell>
          <table:table-cell table:formula="of:=[.G6]*1.45" office:value-type="float" office:value="18.85">
            <text:p>18,85</text:p>
          </table:table-cell>
          <table:table-cell table:formula="of:=[.H6]*1.45" office:value-type="float" office:value="18.85">
            <text:p>18,85</text:p>
          </table:table-cell>
          <table:table-cell table:formula="of:=[.I6]*1.45" office:value-type="float" office:value="20.3">
            <text:p>20,3</text:p>
          </table:table-cell>
          <table:table-cell table:formula="of:=[.J6]*1.45" office:value-type="float" office:value="20.3">
            <text:p>20,3</text:p>
          </table:table-cell>
          <table:table-cell table:formula="of:=[.K6]*1.45" office:value-type="float" office:value="21.75">
            <text:p>21,75</text:p>
          </table:table-cell>
          <table:table-cell table:formula="of:=[.L6]*1.45" office:value-type="float" office:value="24.65">
            <text:p>24,65</text:p>
          </table:table-cell>
          <table:table-cell table:formula="of:=[.M6]*1.45" office:value-type="float" office:value="24.65">
            <text:p>24,65</text:p>
          </table:table-cell>
          <table:table-cell table:formula="of:=[.N6]*1.45" office:value-type="float" office:value="26.1">
            <text:p>26,1</text:p>
          </table:table-cell>
          <table:table-cell table:formula="of:=[.O6]*1.45" office:value-type="float" office:value="26.1">
            <text:p>26,1</text:p>
          </table:table-cell>
          <table:table-cell/>
        </table:table-row>
        <table:table-row table:style-name="ro1">
          <table:table-cell office:value-type="float" office:value="600">
            <text:p>600</text:p>
          </table:table-cell>
          <table:table-cell table:formula="of:=[.B7]*1.45" office:value-type="float" office:value="15.95">
            <text:p>15,95</text:p>
          </table:table-cell>
          <table:table-cell table:formula="of:=[.C7]*1.45" office:value-type="float" office:value="15.95">
            <text:p>15,95</text:p>
          </table:table-cell>
          <table:table-cell table:formula="of:=[.D7]*1.45" office:value-type="float" office:value="17.4">
            <text:p>17,4</text:p>
          </table:table-cell>
          <table:table-cell table:formula="of:=[.E7]*1.45" office:value-type="float" office:value="17.4">
            <text:p>17,4</text:p>
          </table:table-cell>
          <table:table-cell table:formula="of:=[.F7]*1.45" office:value-type="float" office:value="18.85">
            <text:p>18,85</text:p>
          </table:table-cell>
          <table:table-cell table:formula="of:=[.G7]*1.45" office:value-type="float" office:value="18.85">
            <text:p>18,85</text:p>
          </table:table-cell>
          <table:table-cell table:formula="of:=[.H7]*1.45" office:value-type="float" office:value="20.3">
            <text:p>20,3</text:p>
          </table:table-cell>
          <table:table-cell table:formula="of:=[.I7]*1.45" office:value-type="float" office:value="20.3">
            <text:p>20,3</text:p>
          </table:table-cell>
          <table:table-cell table:formula="of:=[.J7]*1.45" office:value-type="float" office:value="21.75">
            <text:p>21,75</text:p>
          </table:table-cell>
          <table:table-cell table:formula="of:=[.K7]*1.45" office:value-type="float" office:value="24.65">
            <text:p>24,65</text:p>
          </table:table-cell>
          <table:table-cell table:formula="of:=[.L7]*1.45" office:value-type="float" office:value="24.65">
            <text:p>24,65</text:p>
          </table:table-cell>
          <table:table-cell table:formula="of:=[.M7]*1.45" office:value-type="float" office:value="26.1">
            <text:p>26,1</text:p>
          </table:table-cell>
          <table:table-cell table:formula="of:=[.N7]*1.45" office:value-type="float" office:value="26.1">
            <text:p>26,1</text:p>
          </table:table-cell>
          <table:table-cell table:formula="of:=[.O7]*1.45" office:value-type="float" office:value="27.55">
            <text:p>27,55</text:p>
          </table:table-cell>
          <table:table-cell/>
        </table:table-row>
        <table:table-row table:style-name="ro1">
          <table:table-cell office:value-type="float" office:value="700">
            <text:p>700</text:p>
          </table:table-cell>
          <table:table-cell table:formula="of:=[.B8]*1.45" office:value-type="float" office:value="17.4">
            <text:p>17,4</text:p>
          </table:table-cell>
          <table:table-cell table:formula="of:=[.C8]*1.45" office:value-type="float" office:value="17.4">
            <text:p>17,4</text:p>
          </table:table-cell>
          <table:table-cell table:formula="of:=[.D8]*1.45" office:value-type="float" office:value="17.4">
            <text:p>17,4</text:p>
          </table:table-cell>
          <table:table-cell table:formula="of:=[.E8]*1.45" office:value-type="float" office:value="18.85">
            <text:p>18,85</text:p>
          </table:table-cell>
          <table:table-cell table:formula="of:=[.F8]*1.45" office:value-type="float" office:value="18.85">
            <text:p>18,85</text:p>
          </table:table-cell>
          <table:table-cell table:formula="of:=[.G8]*1.45" office:value-type="float" office:value="20.3">
            <text:p>20,3</text:p>
          </table:table-cell>
          <table:table-cell table:formula="of:=[.H8]*1.45" office:value-type="float" office:value="20.3">
            <text:p>20,3</text:p>
          </table:table-cell>
          <table:table-cell table:formula="of:=[.I8]*1.45" office:value-type="float" office:value="21.75">
            <text:p>21,75</text:p>
          </table:table-cell>
          <table:table-cell table:formula="of:=[.J8]*1.45" office:value-type="float" office:value="24.65">
            <text:p>24,65</text:p>
          </table:table-cell>
          <table:table-cell table:formula="of:=[.K8]*1.45" office:value-type="float" office:value="24.65">
            <text:p>24,65</text:p>
          </table:table-cell>
          <table:table-cell table:formula="of:=[.L8]*1.45" office:value-type="float" office:value="26.1">
            <text:p>26,1</text:p>
          </table:table-cell>
          <table:table-cell table:formula="of:=[.M8]*1.45" office:value-type="float" office:value="27.55">
            <text:p>27,55</text:p>
          </table:table-cell>
          <table:table-cell table:formula="of:=[.N8]*1.45" office:value-type="float" office:value="27.55">
            <text:p>27,55</text:p>
          </table:table-cell>
          <table:table-cell table:formula="of:=[.O8]*1.45" office:value-type="float" office:value="29">
            <text:p>29</text:p>
          </table:table-cell>
          <table:table-cell/>
        </table:table-row>
        <table:table-row table:style-name="ro1">
          <table:table-cell office:value-type="float" office:value="800">
            <text:p>800</text:p>
          </table:table-cell>
          <table:table-cell table:formula="of:=[.B9]*1.45" office:value-type="float" office:value="17.4">
            <text:p>17,4</text:p>
          </table:table-cell>
          <table:table-cell table:formula="of:=[.C9]*1.45" office:value-type="float" office:value="17.4">
            <text:p>17,4</text:p>
          </table:table-cell>
          <table:table-cell table:formula="of:=[.D9]*1.45" office:value-type="float" office:value="18.85">
            <text:p>18,85</text:p>
          </table:table-cell>
          <table:table-cell table:formula="of:=[.E9]*1.45" office:value-type="float" office:value="18.85">
            <text:p>18,85</text:p>
          </table:table-cell>
          <table:table-cell table:formula="of:=[.F9]*1.45" office:value-type="float" office:value="20.3">
            <text:p>20,3</text:p>
          </table:table-cell>
          <table:table-cell table:formula="of:=[.G9]*1.45" office:value-type="float" office:value="20.3">
            <text:p>20,3</text:p>
          </table:table-cell>
          <table:table-cell table:formula="of:=[.H9]*1.45" office:value-type="float" office:value="21.75">
            <text:p>21,75</text:p>
          </table:table-cell>
          <table:table-cell table:formula="of:=[.I9]*1.45" office:value-type="float" office:value="24.65">
            <text:p>24,65</text:p>
          </table:table-cell>
          <table:table-cell table:formula="of:=[.J9]*1.45" office:value-type="float" office:value="24.65">
            <text:p>24,65</text:p>
          </table:table-cell>
          <table:table-cell table:formula="of:=[.K9]*1.45" office:value-type="float" office:value="26.1">
            <text:p>26,1</text:p>
          </table:table-cell>
          <table:table-cell table:formula="of:=[.L9]*1.45" office:value-type="float" office:value="27.55">
            <text:p>27,55</text:p>
          </table:table-cell>
          <table:table-cell table:formula="of:=[.M9]*1.45" office:value-type="float" office:value="27.55">
            <text:p>27,55</text:p>
          </table:table-cell>
          <table:table-cell table:formula="of:=[.N9]*1.45" office:value-type="float" office:value="29">
            <text:p>29</text:p>
          </table:table-cell>
          <table:table-cell table:formula="of:=[.O9]*1.45" office:value-type="float" office:value="29">
            <text:p>29</text:p>
          </table:table-cell>
          <table:table-cell/>
        </table:table-row>
        <table:table-row table:style-name="ro1">
          <table:table-cell office:value-type="float" office:value="900">
            <text:p>900</text:p>
          </table:table-cell>
          <table:table-cell table:formula="of:=[.B10]*1.45" office:value-type="float" office:value="17.4">
            <text:p>17,4</text:p>
          </table:table-cell>
          <table:table-cell table:formula="of:=[.C10]*1.45" office:value-type="float" office:value="18.85">
            <text:p>18,85</text:p>
          </table:table-cell>
          <table:table-cell table:formula="of:=[.D10]*1.45" office:value-type="float" office:value="18.85">
            <text:p>18,85</text:p>
          </table:table-cell>
          <table:table-cell table:formula="of:=[.E10]*1.45" office:value-type="float" office:value="20.3">
            <text:p>20,3</text:p>
          </table:table-cell>
          <table:table-cell table:formula="of:=[.F10]*1.45" office:value-type="float" office:value="20.3">
            <text:p>20,3</text:p>
          </table:table-cell>
          <table:table-cell table:formula="of:=[.G10]*1.45" office:value-type="float" office:value="21.75">
            <text:p>21,75</text:p>
          </table:table-cell>
          <table:table-cell table:formula="of:=[.H10]*1.45" office:value-type="float" office:value="24.65">
            <text:p>24,65</text:p>
          </table:table-cell>
          <table:table-cell table:formula="of:=[.I10]*1.45" office:value-type="float" office:value="26.1">
            <text:p>26,1</text:p>
          </table:table-cell>
          <table:table-cell table:formula="of:=[.J10]*1.45" office:value-type="float" office:value="26.1">
            <text:p>26,1</text:p>
          </table:table-cell>
          <table:table-cell table:formula="of:=[.K10]*1.45" office:value-type="float" office:value="27.55">
            <text:p>27,55</text:p>
          </table:table-cell>
          <table:table-cell table:formula="of:=[.L10]*1.45" office:value-type="float" office:value="27.55">
            <text:p>27,55</text:p>
          </table:table-cell>
          <table:table-cell table:formula="of:=[.M10]*1.45" office:value-type="float" office:value="29">
            <text:p>29</text:p>
          </table:table-cell>
          <table:table-cell table:formula="of:=[.N10]*1.45" office:value-type="float" office:value="30.45">
            <text:p>30,45</text:p>
          </table:table-cell>
          <table:table-cell table:formula="of:=[.O10]*1.45" office:value-type="float" office:value="30.45">
            <text:p>30,45</text:p>
          </table:table-cell>
          <table:table-cell/>
        </table:table-row>
        <table:table-row table:style-name="ro1">
          <table:table-cell office:value-type="float" office:value="1000">
            <text:p>1000</text:p>
          </table:table-cell>
          <table:table-cell table:formula="of:=[.B11]*1.45" office:value-type="float" office:value="18.85">
            <text:p>18,85</text:p>
          </table:table-cell>
          <table:table-cell table:formula="of:=[.C11]*1.45" office:value-type="float" office:value="18.85">
            <text:p>18,85</text:p>
          </table:table-cell>
          <table:table-cell table:formula="of:=[.D11]*1.45" office:value-type="float" office:value="20.3">
            <text:p>20,3</text:p>
          </table:table-cell>
          <table:table-cell table:formula="of:=[.E11]*1.45" office:value-type="float" office:value="20.3">
            <text:p>20,3</text:p>
          </table:table-cell>
          <table:table-cell table:formula="of:=[.F11]*1.45" office:value-type="float" office:value="21.75">
            <text:p>21,75</text:p>
          </table:table-cell>
          <table:table-cell table:formula="of:=[.G11]*1.45" office:value-type="float" office:value="24.65">
            <text:p>24,65</text:p>
          </table:table-cell>
          <table:table-cell table:formula="of:=[.H11]*1.45" office:value-type="float" office:value="26.1">
            <text:p>26,1</text:p>
          </table:table-cell>
          <table:table-cell table:formula="of:=[.I11]*1.45" office:value-type="float" office:value="27.55">
            <text:p>27,55</text:p>
          </table:table-cell>
          <table:table-cell table:formula="of:=[.J11]*1.45" office:value-type="float" office:value="27.55">
            <text:p>27,55</text:p>
          </table:table-cell>
          <table:table-cell table:formula="of:=[.K11]*1.45" office:value-type="float" office:value="29">
            <text:p>29</text:p>
          </table:table-cell>
          <table:table-cell table:formula="of:=[.L11]*1.45" office:value-type="float" office:value="29">
            <text:p>29</text:p>
          </table:table-cell>
          <table:table-cell table:formula="of:=[.M11]*1.45" office:value-type="float" office:value="30.45">
            <text:p>30,45</text:p>
          </table:table-cell>
          <table:table-cell table:formula="of:=[.N11]*1.45" office:value-type="float" office:value="30.45">
            <text:p>30,45</text:p>
          </table:table-cell>
          <table:table-cell table:formula="of:=[.O11]*1.45" office:value-type="float" office:value="33.35">
            <text:p>33,35</text:p>
          </table:table-cell>
          <table:table-cell/>
        </table:table-row>
        <table:table-row table:style-name="ro1">
          <table:table-cell office:value-type="float" office:value="1100">
            <text:p>1100</text:p>
          </table:table-cell>
          <table:table-cell table:formula="of:=[.B12]*1.45" office:value-type="float" office:value="18.85">
            <text:p>18,85</text:p>
          </table:table-cell>
          <table:table-cell table:formula="of:=[.C12]*1.45" office:value-type="float" office:value="20.3">
            <text:p>20,3</text:p>
          </table:table-cell>
          <table:table-cell table:formula="of:=[.D12]*1.45" office:value-type="float" office:value="20.3">
            <text:p>20,3</text:p>
          </table:table-cell>
          <table:table-cell table:formula="of:=[.E12]*1.45" office:value-type="float" office:value="21.75">
            <text:p>21,75</text:p>
          </table:table-cell>
          <table:table-cell table:formula="of:=[.F12]*1.45" office:value-type="float" office:value="24.65">
            <text:p>24,65</text:p>
          </table:table-cell>
          <table:table-cell table:formula="of:=[.G12]*1.45" office:value-type="float" office:value="26.1">
            <text:p>26,1</text:p>
          </table:table-cell>
          <table:table-cell table:formula="of:=[.H12]*1.45" office:value-type="float" office:value="27.55">
            <text:p>27,55</text:p>
          </table:table-cell>
          <table:table-cell table:formula="of:=[.I12]*1.45" office:value-type="float" office:value="27.55">
            <text:p>27,55</text:p>
          </table:table-cell>
          <table:table-cell table:formula="of:=[.J12]*1.45" office:value-type="float" office:value="29">
            <text:p>29</text:p>
          </table:table-cell>
          <table:table-cell table:formula="of:=[.K12]*1.45" office:value-type="float" office:value="29">
            <text:p>29</text:p>
          </table:table-cell>
          <table:table-cell table:formula="of:=[.L12]*1.45" office:value-type="float" office:value="30.45">
            <text:p>30,45</text:p>
          </table:table-cell>
          <table:table-cell table:formula="of:=[.M12]*1.45" office:value-type="float" office:value="33.35">
            <text:p>33,35</text:p>
          </table:table-cell>
          <table:table-cell table:formula="of:=[.N12]*1.45" office:value-type="float" office:value="33.35">
            <text:p>33,35</text:p>
          </table:table-cell>
          <table:table-cell table:formula="of:=[.O12]*1.45" office:value-type="float" office:value="36.25">
            <text:p>36,25</text:p>
          </table:table-cell>
          <table:table-cell/>
        </table:table-row>
        <table:table-row table:style-name="ro1">
          <table:table-cell office:value-type="float" office:value="1200">
            <text:p>1200</text:p>
          </table:table-cell>
          <table:table-cell table:formula="of:=[.B13]*1.45" office:value-type="float" office:value="20.3">
            <text:p>20,3</text:p>
          </table:table-cell>
          <table:table-cell table:formula="of:=[.C13]*1.45" office:value-type="float" office:value="20.3">
            <text:p>20,3</text:p>
          </table:table-cell>
          <table:table-cell table:formula="of:=[.D13]*1.45" office:value-type="float" office:value="21.75">
            <text:p>21,75</text:p>
          </table:table-cell>
          <table:table-cell table:formula="of:=[.E13]*1.45" office:value-type="float" office:value="24.65">
            <text:p>24,65</text:p>
          </table:table-cell>
          <table:table-cell table:formula="of:=[.F13]*1.45" office:value-type="float" office:value="26.1">
            <text:p>26,1</text:p>
          </table:table-cell>
          <table:table-cell table:formula="of:=[.G13]*1.45" office:value-type="float" office:value="27.55">
            <text:p>27,55</text:p>
          </table:table-cell>
          <table:table-cell table:formula="of:=[.H13]*1.45" office:value-type="float" office:value="27.55">
            <text:p>27,55</text:p>
          </table:table-cell>
          <table:table-cell table:formula="of:=[.I13]*1.45" office:value-type="float" office:value="29">
            <text:p>29</text:p>
          </table:table-cell>
          <table:table-cell table:formula="of:=[.J13]*1.45" office:value-type="float" office:value="29">
            <text:p>29</text:p>
          </table:table-cell>
          <table:table-cell table:formula="of:=[.K13]*1.45" office:value-type="float" office:value="30.45">
            <text:p>30,45</text:p>
          </table:table-cell>
          <table:table-cell table:formula="of:=[.L13]*1.45" office:value-type="float" office:value="33.35">
            <text:p>33,35</text:p>
          </table:table-cell>
          <table:table-cell table:formula="of:=[.M13]*1.45" office:value-type="float" office:value="33.35">
            <text:p>33,35</text:p>
          </table:table-cell>
          <table:table-cell table:formula="of:=[.N13]*1.45" office:value-type="float" office:value="36.25">
            <text:p>36,25</text:p>
          </table:table-cell>
          <table:table-cell table:formula="of:=[.O13]*1.45" office:value-type="float" office:value="37.7">
            <text:p>37,7</text:p>
          </table:table-cell>
          <table:table-cell/>
        </table:table-row>
        <table:table-row table:style-name="ro1">
          <table:table-cell office:value-type="float" office:value="1300">
            <text:p>1300</text:p>
          </table:table-cell>
          <table:table-cell table:formula="of:=[.B14]*1.45" office:value-type="float" office:value="20.3">
            <text:p>20,3</text:p>
          </table:table-cell>
          <table:table-cell table:formula="of:=[.C14]*1.45" office:value-type="float" office:value="21.75">
            <text:p>21,75</text:p>
          </table:table-cell>
          <table:table-cell table:formula="of:=[.D14]*1.45" office:value-type="float" office:value="24.65">
            <text:p>24,65</text:p>
          </table:table-cell>
          <table:table-cell table:formula="of:=[.E14]*1.45" office:value-type="float" office:value="24.65">
            <text:p>24,65</text:p>
          </table:table-cell>
          <table:table-cell table:formula="of:=[.F14]*1.45" office:value-type="float" office:value="26.1">
            <text:p>26,1</text:p>
          </table:table-cell>
          <table:table-cell table:formula="of:=[.G14]*1.45" office:value-type="float" office:value="27.55">
            <text:p>27,55</text:p>
          </table:table-cell>
          <table:table-cell table:formula="of:=[.H14]*1.45" office:value-type="float" office:value="29">
            <text:p>29</text:p>
          </table:table-cell>
          <table:table-cell table:formula="of:=[.I14]*1.45" office:value-type="float" office:value="29">
            <text:p>29</text:p>
          </table:table-cell>
          <table:table-cell table:formula="of:=[.J14]*1.45" office:value-type="float" office:value="30.45">
            <text:p>30,45</text:p>
          </table:table-cell>
          <table:table-cell table:formula="of:=[.K14]*1.45" office:value-type="float" office:value="30.45">
            <text:p>30,45</text:p>
          </table:table-cell>
          <table:table-cell table:formula="of:=[.L14]*1.45" office:value-type="float" office:value="33.35">
            <text:p>33,35</text:p>
          </table:table-cell>
          <table:table-cell table:formula="of:=[.M14]*1.45" office:value-type="float" office:value="36.25">
            <text:p>36,25</text:p>
          </table:table-cell>
          <table:table-cell table:formula="of:=[.N14]*1.45" office:value-type="float" office:value="37.7">
            <text:p>37,7</text:p>
          </table:table-cell>
          <table:table-cell table:formula="of:=[.O14]*1.45" office:value-type="float" office:value="37.7">
            <text:p>37,7</text:p>
          </table:table-cell>
          <table:table-cell/>
        </table:table-row>
        <table:table-row table:style-name="ro1">
          <table:table-cell office:value-type="float" office:value="1400">
            <text:p>1400</text:p>
          </table:table-cell>
          <table:table-cell table:formula="of:=[.B15]*1.45" office:value-type="float" office:value="21.75">
            <text:p>21,75</text:p>
          </table:table-cell>
          <table:table-cell table:formula="of:=[.C15]*1.45" office:value-type="float" office:value="24.65">
            <text:p>24,65</text:p>
          </table:table-cell>
          <table:table-cell table:formula="of:=[.D15]*1.45" office:value-type="float" office:value="24.65">
            <text:p>24,65</text:p>
          </table:table-cell>
          <table:table-cell table:formula="of:=[.E15]*1.45" office:value-type="float" office:value="26.1">
            <text:p>26,1</text:p>
          </table:table-cell>
          <table:table-cell table:formula="of:=[.F15]*1.45" office:value-type="float" office:value="27.55">
            <text:p>27,55</text:p>
          </table:table-cell>
          <table:table-cell table:formula="of:=[.G15]*1.45" office:value-type="float" office:value="29">
            <text:p>29</text:p>
          </table:table-cell>
          <table:table-cell table:formula="of:=[.H15]*1.45" office:value-type="float" office:value="29">
            <text:p>29</text:p>
          </table:table-cell>
          <table:table-cell table:formula="of:=[.I15]*1.45" office:value-type="float" office:value="30.45">
            <text:p>30,45</text:p>
          </table:table-cell>
          <table:table-cell table:formula="of:=[.J15]*1.45" office:value-type="float" office:value="30.45">
            <text:p>30,45</text:p>
          </table:table-cell>
          <table:table-cell table:formula="of:=[.K15]*1.45" office:value-type="float" office:value="33.35">
            <text:p>33,35</text:p>
          </table:table-cell>
          <table:table-cell table:formula="of:=[.L15]*1.45" office:value-type="float" office:value="36.25">
            <text:p>36,25</text:p>
          </table:table-cell>
          <table:table-cell table:formula="of:=[.M15]*1.45" office:value-type="float" office:value="37.7">
            <text:p>37,7</text:p>
          </table:table-cell>
          <table:table-cell table:formula="of:=[.N15]*1.45" office:value-type="float" office:value="37.7">
            <text:p>37,7</text:p>
          </table:table-cell>
          <table:table-cell table:formula="of:=[.O15]*1.45" office:value-type="float" office:value="42.05">
            <text:p>42,05</text:p>
          </table:table-cell>
          <table:table-cell/>
        </table:table-row>
        <table:table-row table:style-name="ro1">
          <table:table-cell office:value-type="float" office:value="1500">
            <text:p>1500</text:p>
          </table:table-cell>
          <table:table-cell table:formula="of:=[.B16]*1.45" office:value-type="float" office:value="24.65">
            <text:p>24,65</text:p>
          </table:table-cell>
          <table:table-cell table:formula="of:=[.C16]*1.45" office:value-type="float" office:value="24.65">
            <text:p>24,65</text:p>
          </table:table-cell>
          <table:table-cell table:formula="of:=[.D16]*1.45" office:value-type="float" office:value="26.1">
            <text:p>26,1</text:p>
          </table:table-cell>
          <table:table-cell table:formula="of:=[.E16]*1.45" office:value-type="float" office:value="27.55">
            <text:p>27,55</text:p>
          </table:table-cell>
          <table:table-cell table:formula="of:=[.F16]*1.45" office:value-type="float" office:value="27.55">
            <text:p>27,55</text:p>
          </table:table-cell>
          <table:table-cell table:formula="of:=[.G16]*1.45" office:value-type="float" office:value="29">
            <text:p>29</text:p>
          </table:table-cell>
          <table:table-cell table:formula="of:=[.H16]*1.45" office:value-type="float" office:value="30.45">
            <text:p>30,45</text:p>
          </table:table-cell>
          <table:table-cell table:formula="of:=[.I16]*1.45" office:value-type="float" office:value="33.35">
            <text:p>33,35</text:p>
          </table:table-cell>
          <table:table-cell table:formula="of:=[.J16]*1.45" office:value-type="float" office:value="33.35">
            <text:p>33,35</text:p>
          </table:table-cell>
          <table:table-cell table:formula="of:=[.K16]*1.45" office:value-type="float" office:value="36.25">
            <text:p>36,25</text:p>
          </table:table-cell>
          <table:table-cell table:formula="of:=[.L16]*1.45" office:value-type="float" office:value="37.7">
            <text:p>37,7</text:p>
          </table:table-cell>
          <table:table-cell table:formula="of:=[.M16]*1.45" office:value-type="float" office:value="42.05">
            <text:p>42,05</text:p>
          </table:table-cell>
          <table:table-cell table:formula="of:=[.N16]*1.45" office:value-type="float" office:value="42.05">
            <text:p>42,05</text:p>
          </table:table-cell>
          <table:table-cell table:formula="of:=[.O16]*1.45" office:value-type="float" office:value="44.95">
            <text:p>44,95</text:p>
          </table:table-cell>
          <table:table-cell/>
        </table:table-row>
        <table:table-row table:style-name="ro1">
          <table:table-cell office:value-type="float" office:value="1600">
            <text:p>1600</text:p>
          </table:table-cell>
          <table:table-cell table:formula="of:=[.B17]*1.45" office:value-type="float" office:value="24.65">
            <text:p>24,65</text:p>
          </table:table-cell>
          <table:table-cell table:formula="of:=[.C17]*1.45" office:value-type="float" office:value="26.1">
            <text:p>26,1</text:p>
          </table:table-cell>
          <table:table-cell table:formula="of:=[.D17]*1.45" office:value-type="float" office:value="27.55">
            <text:p>27,55</text:p>
          </table:table-cell>
          <table:table-cell table:formula="of:=[.E17]*1.45" office:value-type="float" office:value="27.55">
            <text:p>27,55</text:p>
          </table:table-cell>
          <table:table-cell table:formula="of:=[.F17]*1.45" office:value-type="float" office:value="29">
            <text:p>29</text:p>
          </table:table-cell>
          <table:table-cell table:formula="of:=[.G17]*1.45" office:value-type="float" office:value="30.45">
            <text:p>30,45</text:p>
          </table:table-cell>
          <table:table-cell table:formula="of:=[.H17]*1.45" office:value-type="float" office:value="33.35">
            <text:p>33,35</text:p>
          </table:table-cell>
          <table:table-cell table:formula="of:=[.I17]*1.45" office:value-type="float" office:value="33.35">
            <text:p>33,35</text:p>
          </table:table-cell>
          <table:table-cell table:formula="of:=[.J17]*1.45" office:value-type="float" office:value="36.25">
            <text:p>36,25</text:p>
          </table:table-cell>
          <table:table-cell table:formula="of:=[.K17]*1.45" office:value-type="float" office:value="37.7">
            <text:p>37,7</text:p>
          </table:table-cell>
          <table:table-cell table:formula="of:=[.L17]*1.45" office:value-type="float" office:value="42.05">
            <text:p>42,05</text:p>
          </table:table-cell>
          <table:table-cell table:formula="of:=[.M17]*1.45" office:value-type="float" office:value="43.5">
            <text:p>43,5</text:p>
          </table:table-cell>
          <table:table-cell table:formula="of:=[.N17]*1.45" office:value-type="float" office:value="44.95">
            <text:p>44,95</text:p>
          </table:table-cell>
          <table:table-cell table:formula="of:=[.O17]*1.45" office:value-type="float" office:value="44.95">
            <text:p>44,95</text:p>
          </table:table-cell>
          <table:table-cell/>
        </table:table-row>
        <table:table-row table:style-name="ro1">
          <table:table-cell office:value-type="float" office:value="1700">
            <text:p>1700</text:p>
          </table:table-cell>
          <table:table-cell table:formula="of:=[.B18]*1.45" office:value-type="float" office:value="26.1">
            <text:p>26,1</text:p>
          </table:table-cell>
          <table:table-cell table:formula="of:=[.C18]*1.45" office:value-type="float" office:value="26.1">
            <text:p>26,1</text:p>
          </table:table-cell>
          <table:table-cell table:formula="of:=[.D18]*1.45" office:value-type="float" office:value="27.55">
            <text:p>27,55</text:p>
          </table:table-cell>
          <table:table-cell table:formula="of:=[.E18]*1.45" office:value-type="float" office:value="29">
            <text:p>29</text:p>
          </table:table-cell>
          <table:table-cell table:formula="of:=[.F18]*1.45" office:value-type="float" office:value="30.45">
            <text:p>30,45</text:p>
          </table:table-cell>
          <table:table-cell table:formula="of:=[.G18]*1.45" office:value-type="float" office:value="30.45">
            <text:p>30,45</text:p>
          </table:table-cell>
          <table:table-cell table:formula="of:=[.H18]*1.45" office:value-type="float" office:value="33.35">
            <text:p>33,35</text:p>
          </table:table-cell>
          <table:table-cell table:formula="of:=[.I18]*1.45" office:value-type="float" office:value="36.25">
            <text:p>36,25</text:p>
          </table:table-cell>
          <table:table-cell table:formula="of:=[.J18]*1.45" office:value-type="float" office:value="37.7">
            <text:p>37,7</text:p>
          </table:table-cell>
          <table:table-cell table:formula="of:=[.K18]*1.45" office:value-type="float" office:value="37.7">
            <text:p>37,7</text:p>
          </table:table-cell>
          <table:table-cell table:formula="of:=[.L18]*1.45" office:value-type="float" office:value="42.05">
            <text:p>42,05</text:p>
          </table:table-cell>
          <table:table-cell table:formula="of:=[.M18]*1.45" office:value-type="float" office:value="44.95">
            <text:p>44,95</text:p>
          </table:table-cell>
          <table:table-cell table:formula="of:=[.N18]*1.45" office:value-type="float" office:value="0">
            <text:p>0</text:p>
          </table:table-cell>
          <table:table-cell table:formula="of:=[.O18]*1.45" office:value-type="float" office:value="0">
            <text:p>0</text:p>
          </table:table-cell>
          <table:table-cell/>
        </table:table-row>
        <table:table-row table:style-name="ro1">
          <table:table-cell office:value-type="float" office:value="1800">
            <text:p>1800</text:p>
          </table:table-cell>
          <table:table-cell table:formula="of:=[.B19]*1.45" office:value-type="float" office:value="26.1">
            <text:p>26,1</text:p>
          </table:table-cell>
          <table:table-cell table:formula="of:=[.C19]*1.45" office:value-type="float" office:value="27.55">
            <text:p>27,55</text:p>
          </table:table-cell>
          <table:table-cell table:formula="of:=[.D19]*1.45" office:value-type="float" office:value="29">
            <text:p>29</text:p>
          </table:table-cell>
          <table:table-cell table:formula="of:=[.E19]*1.45" office:value-type="float" office:value="29">
            <text:p>29</text:p>
          </table:table-cell>
          <table:table-cell table:formula="of:=[.F19]*1.45" office:value-type="float" office:value="30.45">
            <text:p>30,45</text:p>
          </table:table-cell>
          <table:table-cell table:formula="of:=[.G19]*1.45" office:value-type="float" office:value="33.35">
            <text:p>33,35</text:p>
          </table:table-cell>
          <table:table-cell table:formula="of:=[.H19]*1.45" office:value-type="float" office:value="36.25">
            <text:p>36,25</text:p>
          </table:table-cell>
          <table:table-cell table:formula="of:=[.I19]*1.45" office:value-type="float" office:value="37.7">
            <text:p>37,7</text:p>
          </table:table-cell>
          <table:table-cell table:formula="of:=[.J19]*1.45" office:value-type="float" office:value="37.7">
            <text:p>37,7</text:p>
          </table:table-cell>
          <table:table-cell table:formula="of:=[.K19]*1.45" office:value-type="float" office:value="42.05">
            <text:p>42,05</text:p>
          </table:table-cell>
          <table:table-cell table:formula="of:=[.L19]*1.45" office:value-type="float" office:value="44.95">
            <text:p>44,95</text:p>
          </table:table-cell>
          <table:table-cell table:formula="of:=[.M19]*1.45" office:value-type="float" office:value="44.95">
            <text:p>44,95</text:p>
          </table:table-cell>
          <table:table-cell table:formula="of:=[.N19]*1.45" office:value-type="float" office:value="0">
            <text:p>0</text:p>
          </table:table-cell>
          <table:table-cell table:formula="of:=[.O19]*1.45" office:value-type="float" office:value="0">
            <text:p>0</text:p>
          </table:table-cell>
          <table:table-cell/>
        </table:table-row>
        <table:table-row table:style-name="ro1">
          <table:table-cell office:value-type="float" office:value="1900">
            <text:p>1900</text:p>
          </table:table-cell>
          <table:table-cell table:formula="of:=[.B20]*1.45" office:value-type="float" office:value="27.55">
            <text:p>27,55</text:p>
          </table:table-cell>
          <table:table-cell table:formula="of:=[.C20]*1.45" office:value-type="float" office:value="27.55">
            <text:p>27,55</text:p>
          </table:table-cell>
          <table:table-cell table:formula="of:=[.D20]*1.45" office:value-type="float" office:value="29">
            <text:p>29</text:p>
          </table:table-cell>
          <table:table-cell table:formula="of:=[.E20]*1.45" office:value-type="float" office:value="30.45">
            <text:p>30,45</text:p>
          </table:table-cell>
          <table:table-cell table:formula="of:=[.F20]*1.45" office:value-type="float" office:value="33.35">
            <text:p>33,35</text:p>
          </table:table-cell>
          <table:table-cell table:formula="of:=[.G20]*1.45" office:value-type="float" office:value="33.35">
            <text:p>33,35</text:p>
          </table:table-cell>
          <table:table-cell table:formula="of:=[.H20]*1.45" office:value-type="float" office:value="0">
            <text:p>0</text:p>
          </table:table-cell>
          <table:table-cell table:formula="of:=[.I20]*1.45" office:value-type="float" office:value="0">
            <text:p>0</text:p>
          </table:table-cell>
          <table:table-cell table:formula="of:=[.J20]*1.45" office:value-type="float" office:value="0">
            <text:p>0</text:p>
          </table:table-cell>
          <table:table-cell table:formula="of:=[.K20]*1.45" office:value-type="float" office:value="0">
            <text:p>0</text:p>
          </table:table-cell>
          <table:table-cell table:formula="of:=[.L20]*1.45" office:value-type="float" office:value="0">
            <text:p>0</text:p>
          </table:table-cell>
          <table:table-cell table:formula="of:=[.M20]*1.45" office:value-type="float" office:value="0">
            <text:p>0</text:p>
          </table:table-cell>
          <table:table-cell table:formula="of:=[.N20]*1.45" office:value-type="float" office:value="0">
            <text:p>0</text:p>
          </table:table-cell>
          <table:table-cell table:formula="of:=[.O20]*1.45" office:value-type="float" office:value="0">
            <text:p>0</text:p>
          </table:table-cell>
          <table:table-cell/>
        </table:table-row>
        <table:table-row table:style-name="ro1">
          <table:table-cell office:value-type="float" office:value="2000">
            <text:p>2000</text:p>
          </table:table-cell>
          <table:table-cell table:formula="of:=[.B21]*1.45" office:value-type="float" office:value="27.55">
            <text:p>27,55</text:p>
          </table:table-cell>
          <table:table-cell table:formula="of:=[.C21]*1.45" office:value-type="float" office:value="29">
            <text:p>29</text:p>
          </table:table-cell>
          <table:table-cell table:formula="of:=[.D21]*1.45" office:value-type="float" office:value="30.45">
            <text:p>30,45</text:p>
          </table:table-cell>
          <table:table-cell table:formula="of:=[.E21]*1.45" office:value-type="float" office:value="30.45">
            <text:p>30,45</text:p>
          </table:table-cell>
          <table:table-cell table:formula="of:=[.F21]*1.45" office:value-type="float" office:value="33.35">
            <text:p>33,35</text:p>
          </table:table-cell>
          <table:table-cell table:formula="of:=[.G21]*1.45" office:value-type="float" office:value="0">
            <text:p>0</text:p>
          </table:table-cell>
          <table:table-cell table:formula="of:=[.H21]*1.45" office:value-type="float" office:value="0">
            <text:p>0</text:p>
          </table:table-cell>
          <table:table-cell table:formula="of:=[.I21]*1.45" office:value-type="float" office:value="0">
            <text:p>0</text:p>
          </table:table-cell>
          <table:table-cell table:formula="of:=[.J21]*1.45" office:value-type="float" office:value="0">
            <text:p>0</text:p>
          </table:table-cell>
          <table:table-cell table:formula="of:=[.K21]*1.45" office:value-type="float" office:value="0">
            <text:p>0</text:p>
          </table:table-cell>
          <table:table-cell table:formula="of:=[.L21]*1.45" office:value-type="float" office:value="0">
            <text:p>0</text:p>
          </table:table-cell>
          <table:table-cell table:formula="of:=[.M21]*1.45" office:value-type="float" office:value="0">
            <text:p>0</text:p>
          </table:table-cell>
          <table:table-cell table:formula="of:=[.N21]*1.45" office:value-type="float" office:value="0">
            <text:p>0</text:p>
          </table:table-cell>
          <table:table-cell table:formula="of:=[.O21]*1.45" office:value-type="float" office:value="0">
            <text:p>0</text:p>
          </table:table-cell>
          <table:table-cell/>
        </table:table-row>
        <table:table-row table:style-name="ro1" table:number-rows-repeated="2">
          <table:table-cell table:style-name="Default" table:number-columns-repeated="15"/>
          <table:table-cell/>
        </table:table-row>
        <table:table-row table:style-name="ro2">
          <table:table-cell table:style-name="Default"/>
          <table:table-cell table:style-name="ce8" office:value-type="string">
            <text:p>INSEKTENSCHUTZ RAHMEN SETS ECO-LINE MIT DEKORFOLIE – VK EBAY</text:p>
          </table:table-cell>
          <table:table-cell table:style-name="Default" table:number-columns-repeated="13"/>
          <table:table-cell/>
        </table:table-row>
        <table:table-row table:style-name="ro1">
          <table:table-cell table:style-name="Default" table:number-columns-repeated="15"/>
          <table:table-cell/>
        </table:table-row>
        <table:table-row table:style-name="ro1">
          <table:table-cell table:style-name="ce2"/>
          <table:table-cell table:style-name="ce3" office:value-type="float" office:value="500">
            <text:p>500</text:p>
          </table:table-cell>
          <table:table-cell table:style-name="ce3" office:value-type="float" office:value="600">
            <text:p>600</text:p>
          </table:table-cell>
          <table:table-cell table:style-name="ce3" office:value-type="float" office:value="700">
            <text:p>700</text:p>
          </table:table-cell>
          <table:table-cell table:style-name="ce3" office:value-type="float" office:value="800">
            <text:p>800</text:p>
          </table:table-cell>
          <table:table-cell table:style-name="ce3" office:value-type="float" office:value="900">
            <text:p>900</text:p>
          </table:table-cell>
          <table:table-cell table:style-name="ce3" office:value-type="float" office:value="1000">
            <text:p>1000</text:p>
          </table:table-cell>
          <table:table-cell table:style-name="ce3" office:value-type="float" office:value="1100">
            <text:p>1100</text:p>
          </table:table-cell>
          <table:table-cell table:style-name="ce3" office:value-type="float" office:value="1200">
            <text:p>1200</text:p>
          </table:table-cell>
          <table:table-cell table:style-name="ce3" office:value-type="float" office:value="1300">
            <text:p>1300</text:p>
          </table:table-cell>
          <table:table-cell table:style-name="ce3" office:value-type="float" office:value="1400">
            <text:p>1400</text:p>
          </table:table-cell>
          <table:table-cell table:style-name="ce3" office:value-type="float" office:value="1500">
            <text:p>1500</text:p>
          </table:table-cell>
          <table:table-cell table:style-name="ce3" office:value-type="float" office:value="1600">
            <text:p>1600</text:p>
          </table:table-cell>
          <table:table-cell table:style-name="ce3" office:value-type="float" office:value="1700">
            <text:p>1700</text:p>
          </table:table-cell>
          <table:table-cell table:style-name="ce3" office:value-type="float" office:value="1800">
            <text:p>1800</text:p>
          </table:table-cell>
          <table:table-cell/>
        </table:table-row>
        <table:table-row table:style-name="ro1">
          <table:table-cell office:value-type="float" office:value="500">
            <text:p>500</text:p>
          </table:table-cell>
          <table:table-cell table:formula="of:=([.B47]-([.B47]*35/100))*2.5" office:value-type="float" office:value="25.91875">
            <text:p>25,91875</text:p>
          </table:table-cell>
          <table:table-cell table:formula="of:=([.C47]-([.C47]*35/100))*2.5" office:value-type="float" office:value="25.91875">
            <text:p>25,91875</text:p>
          </table:table-cell>
          <table:table-cell table:formula="of:=([.D47]-([.D47]*35/100))*2.5" office:value-type="float" office:value="28.275">
            <text:p>28,275</text:p>
          </table:table-cell>
          <table:table-cell table:formula="of:=([.E47]-([.E47]*35/100))*2.5" office:value-type="float" office:value="28.275">
            <text:p>28,275</text:p>
          </table:table-cell>
          <table:table-cell table:formula="of:=([.F47]-([.F47]*35/100))*2.5" office:value-type="float" office:value="28.275">
            <text:p>28,275</text:p>
          </table:table-cell>
          <table:table-cell table:formula="of:=([.G47]-([.G47]*35/100))*2.5" office:value-type="float" office:value="30.63125">
            <text:p>30,63125</text:p>
          </table:table-cell>
          <table:table-cell table:formula="of:=([.H47]-([.H47]*35/100))*2.5" office:value-type="float" office:value="30.63125">
            <text:p>30,63125</text:p>
          </table:table-cell>
          <table:table-cell table:formula="of:=([.I47]-([.I47]*35/100))*2.5" office:value-type="float" office:value="32.9875">
            <text:p>32,9875</text:p>
          </table:table-cell>
          <table:table-cell table:formula="of:=([.J47]-([.J47]*35/100))*2.5" office:value-type="float" office:value="32.9875">
            <text:p>32,9875</text:p>
          </table:table-cell>
          <table:table-cell table:formula="of:=([.K47]-([.K47]*35/100))*2.5" office:value-type="float" office:value="35.34375">
            <text:p>35,34375</text:p>
          </table:table-cell>
          <table:table-cell table:formula="of:=([.L47]-([.L47]*35/100))*2.5" office:value-type="float" office:value="40.05625">
            <text:p>40,05625</text:p>
          </table:table-cell>
          <table:table-cell table:formula="of:=([.M47]-([.M47]*35/100))*2.5" office:value-type="float" office:value="40.05625">
            <text:p>40,05625</text:p>
          </table:table-cell>
          <table:table-cell table:formula="of:=([.N47]-([.N47]*35/100))*2.5" office:value-type="float" office:value="42.4125">
            <text:p>42,4125</text:p>
          </table:table-cell>
          <table:table-cell table:formula="of:=([.O47]-([.O47]*35/100))*2.5" office:value-type="float" office:value="42.4125">
            <text:p>42,4125</text:p>
          </table:table-cell>
          <table:table-cell/>
        </table:table-row>
        <table:table-row table:style-name="ro1">
          <table:table-cell office:value-type="float" office:value="600">
            <text:p>600</text:p>
          </table:table-cell>
          <table:table-cell table:formula="of:=([.B48]-([.B48]*35/100))*2.5" office:value-type="float" office:value="25.91875">
            <text:p>25,91875</text:p>
          </table:table-cell>
          <table:table-cell table:formula="of:=([.C48]-([.C48]*35/100))*2.5" office:value-type="float" office:value="25.91875">
            <text:p>25,91875</text:p>
          </table:table-cell>
          <table:table-cell table:formula="of:=([.D48]-([.D48]*35/100))*2.5" office:value-type="float" office:value="28.275">
            <text:p>28,275</text:p>
          </table:table-cell>
          <table:table-cell table:formula="of:=([.E48]-([.E48]*35/100))*2.5" office:value-type="float" office:value="28.275">
            <text:p>28,275</text:p>
          </table:table-cell>
          <table:table-cell table:formula="of:=([.F48]-([.F48]*35/100))*2.5" office:value-type="float" office:value="30.63125">
            <text:p>30,63125</text:p>
          </table:table-cell>
          <table:table-cell table:formula="of:=([.G48]-([.G48]*35/100))*2.5" office:value-type="float" office:value="30.63125">
            <text:p>30,63125</text:p>
          </table:table-cell>
          <table:table-cell table:formula="of:=([.H48]-([.H48]*35/100))*2.5" office:value-type="float" office:value="32.9875">
            <text:p>32,9875</text:p>
          </table:table-cell>
          <table:table-cell table:formula="of:=([.I48]-([.I48]*35/100))*2.5" office:value-type="float" office:value="32.9875">
            <text:p>32,9875</text:p>
          </table:table-cell>
          <table:table-cell table:formula="of:=([.J48]-([.J48]*35/100))*2.5" office:value-type="float" office:value="35.34375">
            <text:p>35,34375</text:p>
          </table:table-cell>
          <table:table-cell table:formula="of:=([.K48]-([.K48]*35/100))*2.5" office:value-type="float" office:value="40.05625">
            <text:p>40,05625</text:p>
          </table:table-cell>
          <table:table-cell table:formula="of:=([.L48]-([.L48]*35/100))*2.5" office:value-type="float" office:value="40.05625">
            <text:p>40,05625</text:p>
          </table:table-cell>
          <table:table-cell table:formula="of:=([.M48]-([.M48]*35/100))*2.5" office:value-type="float" office:value="42.4125">
            <text:p>42,4125</text:p>
          </table:table-cell>
          <table:table-cell table:formula="of:=([.N48]-([.N48]*35/100))*2.5" office:value-type="float" office:value="42.4125">
            <text:p>42,4125</text:p>
          </table:table-cell>
          <table:table-cell table:formula="of:=([.O48]-([.O48]*35/100))*2.5" office:value-type="float" office:value="44.76875">
            <text:p>44,76875</text:p>
          </table:table-cell>
          <table:table-cell/>
        </table:table-row>
        <table:table-row table:style-name="ro1">
          <table:table-cell office:value-type="float" office:value="700">
            <text:p>700</text:p>
          </table:table-cell>
          <table:table-cell table:formula="of:=([.B49]-([.B49]*35/100))*2.5" office:value-type="float" office:value="28.275">
            <text:p>28,275</text:p>
          </table:table-cell>
          <table:table-cell table:formula="of:=([.C49]-([.C49]*35/100))*2.5" office:value-type="float" office:value="28.275">
            <text:p>28,275</text:p>
          </table:table-cell>
          <table:table-cell table:formula="of:=([.D49]-([.D49]*35/100))*2.5" office:value-type="float" office:value="28.275">
            <text:p>28,275</text:p>
          </table:table-cell>
          <table:table-cell table:formula="of:=([.E49]-([.E49]*35/100))*2.5" office:value-type="float" office:value="30.63125">
            <text:p>30,63125</text:p>
          </table:table-cell>
          <table:table-cell table:formula="of:=([.F49]-([.F49]*35/100))*2.5" office:value-type="float" office:value="30.63125">
            <text:p>30,63125</text:p>
          </table:table-cell>
          <table:table-cell table:formula="of:=([.G49]-([.G49]*35/100))*2.5" office:value-type="float" office:value="32.9875">
            <text:p>32,9875</text:p>
          </table:table-cell>
          <table:table-cell table:formula="of:=([.H49]-([.H49]*35/100))*2.5" office:value-type="float" office:value="32.9875">
            <text:p>32,9875</text:p>
          </table:table-cell>
          <table:table-cell table:formula="of:=([.I49]-([.I49]*35/100))*2.5" office:value-type="float" office:value="35.34375">
            <text:p>35,34375</text:p>
          </table:table-cell>
          <table:table-cell table:formula="of:=([.J49]-([.J49]*35/100))*2.5" office:value-type="float" office:value="40.05625">
            <text:p>40,05625</text:p>
          </table:table-cell>
          <table:table-cell table:formula="of:=([.K49]-([.K49]*35/100))*2.5" office:value-type="float" office:value="40.05625">
            <text:p>40,05625</text:p>
          </table:table-cell>
          <table:table-cell table:formula="of:=([.L49]-([.L49]*35/100))*2.5" office:value-type="float" office:value="42.4125">
            <text:p>42,4125</text:p>
          </table:table-cell>
          <table:table-cell table:formula="of:=([.M49]-([.M49]*35/100))*2.5" office:value-type="float" office:value="44.76875">
            <text:p>44,76875</text:p>
          </table:table-cell>
          <table:table-cell table:formula="of:=([.N49]-([.N49]*35/100))*2.5" office:value-type="float" office:value="44.76875">
            <text:p>44,76875</text:p>
          </table:table-cell>
          <table:table-cell table:formula="of:=([.O49]-([.O49]*35/100))*2.5" office:value-type="float" office:value="47.125">
            <text:p>47,125</text:p>
          </table:table-cell>
          <table:table-cell/>
        </table:table-row>
        <table:table-row table:style-name="ro1">
          <table:table-cell office:value-type="float" office:value="800">
            <text:p>800</text:p>
          </table:table-cell>
          <table:table-cell table:formula="of:=([.B50]-([.B50]*35/100))*2.5" office:value-type="float" office:value="28.275">
            <text:p>28,275</text:p>
          </table:table-cell>
          <table:table-cell table:formula="of:=([.C50]-([.C50]*35/100))*2.5" office:value-type="float" office:value="28.275">
            <text:p>28,275</text:p>
          </table:table-cell>
          <table:table-cell table:formula="of:=([.D50]-([.D50]*35/100))*2.5" office:value-type="float" office:value="30.63125">
            <text:p>30,63125</text:p>
          </table:table-cell>
          <table:table-cell table:formula="of:=([.E50]-([.E50]*35/100))*2.5" office:value-type="float" office:value="30.63125">
            <text:p>30,63125</text:p>
          </table:table-cell>
          <table:table-cell table:formula="of:=([.F50]-([.F50]*35/100))*2.5" office:value-type="float" office:value="32.9875">
            <text:p>32,9875</text:p>
          </table:table-cell>
          <table:table-cell table:formula="of:=([.G50]-([.G50]*35/100))*2.5" office:value-type="float" office:value="32.9875">
            <text:p>32,9875</text:p>
          </table:table-cell>
          <table:table-cell table:formula="of:=([.H50]-([.H50]*35/100))*2.5" office:value-type="float" office:value="35.34375">
            <text:p>35,34375</text:p>
          </table:table-cell>
          <table:table-cell table:formula="of:=([.I50]-([.I50]*35/100))*2.5" office:value-type="float" office:value="40.05625">
            <text:p>40,05625</text:p>
          </table:table-cell>
          <table:table-cell table:formula="of:=([.J50]-([.J50]*35/100))*2.5" office:value-type="float" office:value="40.05625">
            <text:p>40,05625</text:p>
          </table:table-cell>
          <table:table-cell table:formula="of:=([.K50]-([.K50]*35/100))*2.5" office:value-type="float" office:value="42.4125">
            <text:p>42,4125</text:p>
          </table:table-cell>
          <table:table-cell table:formula="of:=([.L50]-([.L50]*35/100))*2.5" office:value-type="float" office:value="44.76875">
            <text:p>44,76875</text:p>
          </table:table-cell>
          <table:table-cell table:formula="of:=([.M50]-([.M50]*35/100))*2.5" office:value-type="float" office:value="44.76875">
            <text:p>44,76875</text:p>
          </table:table-cell>
          <table:table-cell table:formula="of:=([.N50]-([.N50]*35/100))*2.5" office:value-type="float" office:value="47.125">
            <text:p>47,125</text:p>
          </table:table-cell>
          <table:table-cell table:formula="of:=([.O50]-([.O50]*35/100))*2.5" office:value-type="float" office:value="47.125">
            <text:p>47,125</text:p>
          </table:table-cell>
          <table:table-cell/>
        </table:table-row>
        <table:table-row table:style-name="ro1">
          <table:table-cell office:value-type="float" office:value="900">
            <text:p>900</text:p>
          </table:table-cell>
          <table:table-cell table:formula="of:=([.B51]-([.B51]*35/100))*2.5" office:value-type="float" office:value="28.275">
            <text:p>28,275</text:p>
          </table:table-cell>
          <table:table-cell table:formula="of:=([.C51]-([.C51]*35/100))*2.5" office:value-type="float" office:value="30.63125">
            <text:p>30,63125</text:p>
          </table:table-cell>
          <table:table-cell table:formula="of:=([.D51]-([.D51]*35/100))*2.5" office:value-type="float" office:value="30.63125">
            <text:p>30,63125</text:p>
          </table:table-cell>
          <table:table-cell table:formula="of:=([.E51]-([.E51]*35/100))*2.5" office:value-type="float" office:value="32.9875">
            <text:p>32,9875</text:p>
          </table:table-cell>
          <table:table-cell table:formula="of:=([.F51]-([.F51]*35/100))*2.5" office:value-type="float" office:value="32.9875">
            <text:p>32,9875</text:p>
          </table:table-cell>
          <table:table-cell table:formula="of:=([.G51]-([.G51]*35/100))*2.5" office:value-type="float" office:value="35.34375">
            <text:p>35,34375</text:p>
          </table:table-cell>
          <table:table-cell table:formula="of:=([.H51]-([.H51]*35/100))*2.5" office:value-type="float" office:value="40.05625">
            <text:p>40,05625</text:p>
          </table:table-cell>
          <table:table-cell table:formula="of:=([.I51]-([.I51]*35/100))*2.5" office:value-type="float" office:value="42.4125">
            <text:p>42,4125</text:p>
          </table:table-cell>
          <table:table-cell table:formula="of:=([.J51]-([.J51]*35/100))*2.5" office:value-type="float" office:value="42.4125">
            <text:p>42,4125</text:p>
          </table:table-cell>
          <table:table-cell table:formula="of:=([.K51]-([.K51]*35/100))*2.5" office:value-type="float" office:value="44.76875">
            <text:p>44,76875</text:p>
          </table:table-cell>
          <table:table-cell table:formula="of:=([.L51]-([.L51]*35/100))*2.5" office:value-type="float" office:value="44.76875">
            <text:p>44,76875</text:p>
          </table:table-cell>
          <table:table-cell table:formula="of:=([.M51]-([.M51]*35/100))*2.5" office:value-type="float" office:value="47.125">
            <text:p>47,125</text:p>
          </table:table-cell>
          <table:table-cell table:formula="of:=([.N51]-([.N51]*35/100))*2.5" office:value-type="float" office:value="49.48125">
            <text:p>49,48125</text:p>
          </table:table-cell>
          <table:table-cell table:formula="of:=([.O51]-([.O51]*35/100))*2.5" office:value-type="float" office:value="49.48125">
            <text:p>49,48125</text:p>
          </table:table-cell>
          <table:table-cell/>
        </table:table-row>
        <table:table-row table:style-name="ro1">
          <table:table-cell office:value-type="float" office:value="1000">
            <text:p>1000</text:p>
          </table:table-cell>
          <table:table-cell table:formula="of:=([.B52]-([.B52]*35/100))*2.5" office:value-type="float" office:value="30.63125">
            <text:p>30,63125</text:p>
          </table:table-cell>
          <table:table-cell table:formula="of:=([.C52]-([.C52]*35/100))*2.5" office:value-type="float" office:value="30.63125">
            <text:p>30,63125</text:p>
          </table:table-cell>
          <table:table-cell table:formula="of:=([.D52]-([.D52]*35/100))*2.5" office:value-type="float" office:value="32.9875">
            <text:p>32,9875</text:p>
          </table:table-cell>
          <table:table-cell table:formula="of:=([.E52]-([.E52]*35/100))*2.5" office:value-type="float" office:value="32.9875">
            <text:p>32,9875</text:p>
          </table:table-cell>
          <table:table-cell table:formula="of:=([.F52]-([.F52]*35/100))*2.5" office:value-type="float" office:value="35.34375">
            <text:p>35,34375</text:p>
          </table:table-cell>
          <table:table-cell table:formula="of:=([.G52]-([.G52]*35/100))*2.5" office:value-type="float" office:value="40.05625">
            <text:p>40,05625</text:p>
          </table:table-cell>
          <table:table-cell table:formula="of:=([.H52]-([.H52]*35/100))*2.5" office:value-type="float" office:value="42.4125">
            <text:p>42,4125</text:p>
          </table:table-cell>
          <table:table-cell table:formula="of:=([.I52]-([.I52]*35/100))*2.5" office:value-type="float" office:value="44.76875">
            <text:p>44,76875</text:p>
          </table:table-cell>
          <table:table-cell table:formula="of:=([.J52]-([.J52]*35/100))*2.5" office:value-type="float" office:value="44.76875">
            <text:p>44,76875</text:p>
          </table:table-cell>
          <table:table-cell table:formula="of:=([.K52]-([.K52]*35/100))*2.5" office:value-type="float" office:value="47.125">
            <text:p>47,125</text:p>
          </table:table-cell>
          <table:table-cell table:formula="of:=([.L52]-([.L52]*35/100))*2.5" office:value-type="float" office:value="47.125">
            <text:p>47,125</text:p>
          </table:table-cell>
          <table:table-cell table:formula="of:=([.M52]-([.M52]*35/100))*2.5" office:value-type="float" office:value="49.48125">
            <text:p>49,48125</text:p>
          </table:table-cell>
          <table:table-cell table:formula="of:=([.N52]-([.N52]*35/100))*2.5" office:value-type="float" office:value="49.48125">
            <text:p>49,48125</text:p>
          </table:table-cell>
          <table:table-cell table:formula="of:=([.O52]-([.O52]*35/100))*2.5" office:value-type="float" office:value="54.19375">
            <text:p>54,19375</text:p>
          </table:table-cell>
          <table:table-cell/>
        </table:table-row>
        <table:table-row table:style-name="ro1">
          <table:table-cell office:value-type="float" office:value="1100">
            <text:p>1100</text:p>
          </table:table-cell>
          <table:table-cell table:formula="of:=([.B53]-([.B53]*35/100))*2.5" office:value-type="float" office:value="30.63125">
            <text:p>30,63125</text:p>
          </table:table-cell>
          <table:table-cell table:formula="of:=([.C53]-([.C53]*35/100))*2.5" office:value-type="float" office:value="32.9875">
            <text:p>32,9875</text:p>
          </table:table-cell>
          <table:table-cell table:formula="of:=([.D53]-([.D53]*35/100))*2.5" office:value-type="float" office:value="32.9875">
            <text:p>32,9875</text:p>
          </table:table-cell>
          <table:table-cell table:formula="of:=([.E53]-([.E53]*35/100))*2.5" office:value-type="float" office:value="35.34375">
            <text:p>35,34375</text:p>
          </table:table-cell>
          <table:table-cell table:formula="of:=([.F53]-([.F53]*35/100))*2.5" office:value-type="float" office:value="40.05625">
            <text:p>40,05625</text:p>
          </table:table-cell>
          <table:table-cell table:formula="of:=([.G53]-([.G53]*35/100))*2.5" office:value-type="float" office:value="42.4125">
            <text:p>42,4125</text:p>
          </table:table-cell>
          <table:table-cell table:formula="of:=([.H53]-([.H53]*35/100))*2.5" office:value-type="float" office:value="44.76875">
            <text:p>44,76875</text:p>
          </table:table-cell>
          <table:table-cell table:formula="of:=([.I53]-([.I53]*35/100))*2.5" office:value-type="float" office:value="44.76875">
            <text:p>44,76875</text:p>
          </table:table-cell>
          <table:table-cell table:formula="of:=([.J53]-([.J53]*35/100))*2.5" office:value-type="float" office:value="47.125">
            <text:p>47,125</text:p>
          </table:table-cell>
          <table:table-cell table:formula="of:=([.K53]-([.K53]*35/100))*2.5" office:value-type="float" office:value="47.125">
            <text:p>47,125</text:p>
          </table:table-cell>
          <table:table-cell table:formula="of:=([.L53]-([.L53]*35/100))*2.5" office:value-type="float" office:value="49.48125">
            <text:p>49,48125</text:p>
          </table:table-cell>
          <table:table-cell table:formula="of:=([.M53]-([.M53]*35/100))*2.5" office:value-type="float" office:value="54.19375">
            <text:p>54,19375</text:p>
          </table:table-cell>
          <table:table-cell table:formula="of:=([.N53]-([.N53]*35/100))*2.5" office:value-type="float" office:value="54.19375">
            <text:p>54,19375</text:p>
          </table:table-cell>
          <table:table-cell table:formula="of:=([.O53]-([.O53]*35/100))*2.5" office:value-type="float" office:value="58.90625">
            <text:p>58,90625</text:p>
          </table:table-cell>
          <table:table-cell/>
        </table:table-row>
        <table:table-row table:style-name="ro1">
          <table:table-cell office:value-type="float" office:value="1200">
            <text:p>1200</text:p>
          </table:table-cell>
          <table:table-cell table:formula="of:=([.B54]-([.B54]*35/100))*2.5" office:value-type="float" office:value="32.9875">
            <text:p>32,9875</text:p>
          </table:table-cell>
          <table:table-cell table:formula="of:=([.C54]-([.C54]*35/100))*2.5" office:value-type="float" office:value="32.9875">
            <text:p>32,9875</text:p>
          </table:table-cell>
          <table:table-cell table:formula="of:=([.D54]-([.D54]*35/100))*2.5" office:value-type="float" office:value="35.34375">
            <text:p>35,34375</text:p>
          </table:table-cell>
          <table:table-cell table:formula="of:=([.E54]-([.E54]*35/100))*2.5" office:value-type="float" office:value="40.05625">
            <text:p>40,05625</text:p>
          </table:table-cell>
          <table:table-cell table:formula="of:=([.F54]-([.F54]*35/100))*2.5" office:value-type="float" office:value="42.4125">
            <text:p>42,4125</text:p>
          </table:table-cell>
          <table:table-cell table:formula="of:=([.G54]-([.G54]*35/100))*2.5" office:value-type="float" office:value="44.76875">
            <text:p>44,76875</text:p>
          </table:table-cell>
          <table:table-cell table:formula="of:=([.H54]-([.H54]*35/100))*2.5" office:value-type="float" office:value="44.76875">
            <text:p>44,76875</text:p>
          </table:table-cell>
          <table:table-cell table:formula="of:=([.I54]-([.I54]*35/100))*2.5" office:value-type="float" office:value="47.125">
            <text:p>47,125</text:p>
          </table:table-cell>
          <table:table-cell table:formula="of:=([.J54]-([.J54]*35/100))*2.5" office:value-type="float" office:value="47.125">
            <text:p>47,125</text:p>
          </table:table-cell>
          <table:table-cell table:formula="of:=([.K54]-([.K54]*35/100))*2.5" office:value-type="float" office:value="49.48125">
            <text:p>49,48125</text:p>
          </table:table-cell>
          <table:table-cell table:formula="of:=([.L54]-([.L54]*35/100))*2.5" office:value-type="float" office:value="54.19375">
            <text:p>54,19375</text:p>
          </table:table-cell>
          <table:table-cell table:formula="of:=([.M54]-([.M54]*35/100))*2.5" office:value-type="float" office:value="54.19375">
            <text:p>54,19375</text:p>
          </table:table-cell>
          <table:table-cell table:formula="of:=([.N54]-([.N54]*35/100))*2.5" office:value-type="float" office:value="58.90625">
            <text:p>58,90625</text:p>
          </table:table-cell>
          <table:table-cell table:formula="of:=([.O54]-([.O54]*35/100))*2.5" office:value-type="float" office:value="61.2625">
            <text:p>61,2625</text:p>
          </table:table-cell>
          <table:table-cell/>
        </table:table-row>
        <table:table-row table:style-name="ro1">
          <table:table-cell office:value-type="float" office:value="1300">
            <text:p>1300</text:p>
          </table:table-cell>
          <table:table-cell table:formula="of:=([.B55]-([.B55]*35/100))*2.5" office:value-type="float" office:value="32.9875">
            <text:p>32,9875</text:p>
          </table:table-cell>
          <table:table-cell table:formula="of:=([.C55]-([.C55]*35/100))*2.5" office:value-type="float" office:value="35.34375">
            <text:p>35,34375</text:p>
          </table:table-cell>
          <table:table-cell table:formula="of:=([.D55]-([.D55]*35/100))*2.5" office:value-type="float" office:value="40.05625">
            <text:p>40,05625</text:p>
          </table:table-cell>
          <table:table-cell table:formula="of:=([.E55]-([.E55]*35/100))*2.5" office:value-type="float" office:value="40.05625">
            <text:p>40,05625</text:p>
          </table:table-cell>
          <table:table-cell table:formula="of:=([.F55]-([.F55]*35/100))*2.5" office:value-type="float" office:value="42.4125">
            <text:p>42,4125</text:p>
          </table:table-cell>
          <table:table-cell table:formula="of:=([.G55]-([.G55]*35/100))*2.5" office:value-type="float" office:value="44.76875">
            <text:p>44,76875</text:p>
          </table:table-cell>
          <table:table-cell table:formula="of:=([.H55]-([.H55]*35/100))*2.5" office:value-type="float" office:value="47.125">
            <text:p>47,125</text:p>
          </table:table-cell>
          <table:table-cell table:formula="of:=([.I55]-([.I55]*35/100))*2.5" office:value-type="float" office:value="47.125">
            <text:p>47,125</text:p>
          </table:table-cell>
          <table:table-cell table:formula="of:=([.J55]-([.J55]*35/100))*2.5" office:value-type="float" office:value="49.48125">
            <text:p>49,48125</text:p>
          </table:table-cell>
          <table:table-cell table:formula="of:=([.K55]-([.K55]*35/100))*2.5" office:value-type="float" office:value="49.48125">
            <text:p>49,48125</text:p>
          </table:table-cell>
          <table:table-cell table:formula="of:=([.L55]-([.L55]*35/100))*2.5" office:value-type="float" office:value="54.19375">
            <text:p>54,19375</text:p>
          </table:table-cell>
          <table:table-cell table:formula="of:=([.M55]-([.M55]*35/100))*2.5" office:value-type="float" office:value="58.90625">
            <text:p>58,90625</text:p>
          </table:table-cell>
          <table:table-cell table:formula="of:=([.N55]-([.N55]*35/100))*2.5" office:value-type="float" office:value="61.2625">
            <text:p>61,2625</text:p>
          </table:table-cell>
          <table:table-cell table:formula="of:=([.O55]-([.O55]*35/100))*2.5" office:value-type="float" office:value="61.2625">
            <text:p>61,2625</text:p>
          </table:table-cell>
          <table:table-cell/>
        </table:table-row>
        <table:table-row table:style-name="ro1">
          <table:table-cell office:value-type="float" office:value="1400">
            <text:p>1400</text:p>
          </table:table-cell>
          <table:table-cell table:formula="of:=([.B56]-([.B56]*35/100))*2.5" office:value-type="float" office:value="35.34375">
            <text:p>35,34375</text:p>
          </table:table-cell>
          <table:table-cell table:formula="of:=([.C56]-([.C56]*35/100))*2.5" office:value-type="float" office:value="40.05625">
            <text:p>40,05625</text:p>
          </table:table-cell>
          <table:table-cell table:formula="of:=([.D56]-([.D56]*35/100))*2.5" office:value-type="float" office:value="40.05625">
            <text:p>40,05625</text:p>
          </table:table-cell>
          <table:table-cell table:formula="of:=([.E56]-([.E56]*35/100))*2.5" office:value-type="float" office:value="42.4125">
            <text:p>42,4125</text:p>
          </table:table-cell>
          <table:table-cell table:formula="of:=([.F56]-([.F56]*35/100))*2.5" office:value-type="float" office:value="44.76875">
            <text:p>44,76875</text:p>
          </table:table-cell>
          <table:table-cell table:formula="of:=([.G56]-([.G56]*35/100))*2.5" office:value-type="float" office:value="47.125">
            <text:p>47,125</text:p>
          </table:table-cell>
          <table:table-cell table:formula="of:=([.H56]-([.H56]*35/100))*2.5" office:value-type="float" office:value="47.125">
            <text:p>47,125</text:p>
          </table:table-cell>
          <table:table-cell table:formula="of:=([.I56]-([.I56]*35/100))*2.5" office:value-type="float" office:value="49.48125">
            <text:p>49,48125</text:p>
          </table:table-cell>
          <table:table-cell table:formula="of:=([.J56]-([.J56]*35/100))*2.5" office:value-type="float" office:value="49.48125">
            <text:p>49,48125</text:p>
          </table:table-cell>
          <table:table-cell table:formula="of:=([.K56]-([.K56]*35/100))*2.5" office:value-type="float" office:value="54.19375">
            <text:p>54,19375</text:p>
          </table:table-cell>
          <table:table-cell table:formula="of:=([.L56]-([.L56]*35/100))*2.5" office:value-type="float" office:value="58.90625">
            <text:p>58,90625</text:p>
          </table:table-cell>
          <table:table-cell table:formula="of:=([.M56]-([.M56]*35/100))*2.5" office:value-type="float" office:value="61.2625">
            <text:p>61,2625</text:p>
          </table:table-cell>
          <table:table-cell table:formula="of:=([.N56]-([.N56]*35/100))*2.5" office:value-type="float" office:value="61.2625">
            <text:p>61,2625</text:p>
          </table:table-cell>
          <table:table-cell table:formula="of:=([.O56]-([.O56]*35/100))*2.5" office:value-type="float" office:value="68.33125">
            <text:p>68,33125</text:p>
          </table:table-cell>
          <table:table-cell/>
        </table:table-row>
        <table:table-row table:style-name="ro1">
          <table:table-cell office:value-type="float" office:value="1500">
            <text:p>1500</text:p>
          </table:table-cell>
          <table:table-cell table:formula="of:=([.B57]-([.B57]*35/100))*2.5" office:value-type="float" office:value="40.05625">
            <text:p>40,05625</text:p>
          </table:table-cell>
          <table:table-cell table:formula="of:=([.C57]-([.C57]*35/100))*2.5" office:value-type="float" office:value="40.05625">
            <text:p>40,05625</text:p>
          </table:table-cell>
          <table:table-cell table:formula="of:=([.D57]-([.D57]*35/100))*2.5" office:value-type="float" office:value="42.4125">
            <text:p>42,4125</text:p>
          </table:table-cell>
          <table:table-cell table:formula="of:=([.E57]-([.E57]*35/100))*2.5" office:value-type="float" office:value="44.76875">
            <text:p>44,76875</text:p>
          </table:table-cell>
          <table:table-cell table:formula="of:=([.F57]-([.F57]*35/100))*2.5" office:value-type="float" office:value="44.76875">
            <text:p>44,76875</text:p>
          </table:table-cell>
          <table:table-cell table:formula="of:=([.G57]-([.G57]*35/100))*2.5" office:value-type="float" office:value="47.125">
            <text:p>47,125</text:p>
          </table:table-cell>
          <table:table-cell table:formula="of:=([.H57]-([.H57]*35/100))*2.5" office:value-type="float" office:value="49.48125">
            <text:p>49,48125</text:p>
          </table:table-cell>
          <table:table-cell table:formula="of:=([.I57]-([.I57]*35/100))*2.5" office:value-type="float" office:value="54.19375">
            <text:p>54,19375</text:p>
          </table:table-cell>
          <table:table-cell table:formula="of:=([.J57]-([.J57]*35/100))*2.5" office:value-type="float" office:value="54.19375">
            <text:p>54,19375</text:p>
          </table:table-cell>
          <table:table-cell table:formula="of:=([.K57]-([.K57]*35/100))*2.5" office:value-type="float" office:value="58.90625">
            <text:p>58,90625</text:p>
          </table:table-cell>
          <table:table-cell table:formula="of:=([.L57]-([.L57]*35/100))*2.5" office:value-type="float" office:value="61.2625">
            <text:p>61,2625</text:p>
          </table:table-cell>
          <table:table-cell table:formula="of:=([.M57]-([.M57]*35/100))*2.5" office:value-type="float" office:value="68.33125">
            <text:p>68,33125</text:p>
          </table:table-cell>
          <table:table-cell table:formula="of:=([.N57]-([.N57]*35/100))*2.5" office:value-type="float" office:value="68.33125">
            <text:p>68,33125</text:p>
          </table:table-cell>
          <table:table-cell table:formula="of:=([.O57]-([.O57]*35/100))*2.5" office:value-type="float" office:value="73.04375">
            <text:p>73,04375</text:p>
          </table:table-cell>
          <table:table-cell/>
        </table:table-row>
        <table:table-row table:style-name="ro1">
          <table:table-cell office:value-type="float" office:value="1600">
            <text:p>1600</text:p>
          </table:table-cell>
          <table:table-cell table:formula="of:=([.B58]-([.B58]*35/100))*2.5" office:value-type="float" office:value="40.05625">
            <text:p>40,05625</text:p>
          </table:table-cell>
          <table:table-cell table:formula="of:=([.C58]-([.C58]*35/100))*2.5" office:value-type="float" office:value="42.4125">
            <text:p>42,4125</text:p>
          </table:table-cell>
          <table:table-cell table:formula="of:=([.D58]-([.D58]*35/100))*2.5" office:value-type="float" office:value="44.76875">
            <text:p>44,76875</text:p>
          </table:table-cell>
          <table:table-cell table:formula="of:=([.E58]-([.E58]*35/100))*2.5" office:value-type="float" office:value="44.76875">
            <text:p>44,76875</text:p>
          </table:table-cell>
          <table:table-cell table:formula="of:=([.F58]-([.F58]*35/100))*2.5" office:value-type="float" office:value="47.125">
            <text:p>47,125</text:p>
          </table:table-cell>
          <table:table-cell table:formula="of:=([.G58]-([.G58]*35/100))*2.5" office:value-type="float" office:value="49.48125">
            <text:p>49,48125</text:p>
          </table:table-cell>
          <table:table-cell table:formula="of:=([.H58]-([.H58]*35/100))*2.5" office:value-type="float" office:value="54.19375">
            <text:p>54,19375</text:p>
          </table:table-cell>
          <table:table-cell table:formula="of:=([.I58]-([.I58]*35/100))*2.5" office:value-type="float" office:value="54.19375">
            <text:p>54,19375</text:p>
          </table:table-cell>
          <table:table-cell table:formula="of:=([.J58]-([.J58]*35/100))*2.5" office:value-type="float" office:value="58.90625">
            <text:p>58,90625</text:p>
          </table:table-cell>
          <table:table-cell table:formula="of:=([.K58]-([.K58]*35/100))*2.5" office:value-type="float" office:value="61.2625">
            <text:p>61,2625</text:p>
          </table:table-cell>
          <table:table-cell table:formula="of:=([.L58]-([.L58]*35/100))*2.5" office:value-type="float" office:value="68.33125">
            <text:p>68,33125</text:p>
          </table:table-cell>
          <table:table-cell table:formula="of:=([.M58]-([.M58]*35/100))*2.5" office:value-type="float" office:value="70.6875">
            <text:p>70,6875</text:p>
          </table:table-cell>
          <table:table-cell table:formula="of:=([.N58]-([.N58]*35/100))*2.5" office:value-type="float" office:value="73.04375">
            <text:p>73,04375</text:p>
          </table:table-cell>
          <table:table-cell table:formula="of:=([.O58]-([.O58]*35/100))*2.5" office:value-type="float" office:value="73.04375">
            <text:p>73,04375</text:p>
          </table:table-cell>
          <table:table-cell/>
        </table:table-row>
        <table:table-row table:style-name="ro1">
          <table:table-cell office:value-type="float" office:value="1700">
            <text:p>1700</text:p>
          </table:table-cell>
          <table:table-cell table:formula="of:=([.B59]-([.B59]*35/100))*2.5" office:value-type="float" office:value="42.4125">
            <text:p>42,4125</text:p>
          </table:table-cell>
          <table:table-cell table:formula="of:=([.C59]-([.C59]*35/100))*2.5" office:value-type="float" office:value="42.4125">
            <text:p>42,4125</text:p>
          </table:table-cell>
          <table:table-cell table:formula="of:=([.D59]-([.D59]*35/100))*2.5" office:value-type="float" office:value="44.76875">
            <text:p>44,76875</text:p>
          </table:table-cell>
          <table:table-cell table:formula="of:=([.E59]-([.E59]*35/100))*2.5" office:value-type="float" office:value="47.125">
            <text:p>47,125</text:p>
          </table:table-cell>
          <table:table-cell table:formula="of:=([.F59]-([.F59]*35/100))*2.5" office:value-type="float" office:value="49.48125">
            <text:p>49,48125</text:p>
          </table:table-cell>
          <table:table-cell table:formula="of:=([.G59]-([.G59]*35/100))*2.5" office:value-type="float" office:value="49.48125">
            <text:p>49,48125</text:p>
          </table:table-cell>
          <table:table-cell table:formula="of:=([.H59]-([.H59]*35/100))*2.5" office:value-type="float" office:value="54.19375">
            <text:p>54,19375</text:p>
          </table:table-cell>
          <table:table-cell table:formula="of:=([.I59]-([.I59]*35/100))*2.5" office:value-type="float" office:value="58.90625">
            <text:p>58,90625</text:p>
          </table:table-cell>
          <table:table-cell table:formula="of:=([.J59]-([.J59]*35/100))*2.5" office:value-type="float" office:value="61.2625">
            <text:p>61,2625</text:p>
          </table:table-cell>
          <table:table-cell table:formula="of:=([.K59]-([.K59]*35/100))*2.5" office:value-type="float" office:value="61.2625">
            <text:p>61,2625</text:p>
          </table:table-cell>
          <table:table-cell table:formula="of:=([.L59]-([.L59]*35/100))*2.5" office:value-type="float" office:value="68.33125">
            <text:p>68,33125</text:p>
          </table:table-cell>
          <table:table-cell table:formula="of:=([.M59]-([.M59]*35/100))*2.5" office:value-type="float" office:value="73.04375">
            <text:p>73,04375</text:p>
          </table:table-cell>
          <table:table-cell table:formula="of:=([.N59]-([.N59]*35/100))*2.5" office:value-type="float" office:value="0">
            <text:p>0</text:p>
          </table:table-cell>
          <table:table-cell table:formula="of:=([.O59]-([.O59]*35/100))*2.5" office:value-type="float" office:value="0">
            <text:p>0</text:p>
          </table:table-cell>
          <table:table-cell/>
        </table:table-row>
        <table:table-row table:style-name="ro1">
          <table:table-cell office:value-type="float" office:value="1800">
            <text:p>1800</text:p>
          </table:table-cell>
          <table:table-cell table:formula="of:=([.B60]-([.B60]*35/100))*2.5" office:value-type="float" office:value="42.4125">
            <text:p>42,4125</text:p>
          </table:table-cell>
          <table:table-cell table:formula="of:=([.C60]-([.C60]*35/100))*2.5" office:value-type="float" office:value="44.76875">
            <text:p>44,76875</text:p>
          </table:table-cell>
          <table:table-cell table:formula="of:=([.D60]-([.D60]*35/100))*2.5" office:value-type="float" office:value="47.125">
            <text:p>47,125</text:p>
          </table:table-cell>
          <table:table-cell table:formula="of:=([.E60]-([.E60]*35/100))*2.5" office:value-type="float" office:value="47.125">
            <text:p>47,125</text:p>
          </table:table-cell>
          <table:table-cell table:formula="of:=([.F60]-([.F60]*35/100))*2.5" office:value-type="float" office:value="49.48125">
            <text:p>49,48125</text:p>
          </table:table-cell>
          <table:table-cell table:formula="of:=([.G60]-([.G60]*35/100))*2.5" office:value-type="float" office:value="54.19375">
            <text:p>54,19375</text:p>
          </table:table-cell>
          <table:table-cell table:formula="of:=([.H60]-([.H60]*35/100))*2.5" office:value-type="float" office:value="58.90625">
            <text:p>58,90625</text:p>
          </table:table-cell>
          <table:table-cell table:formula="of:=([.I60]-([.I60]*35/100))*2.5" office:value-type="float" office:value="61.2625">
            <text:p>61,2625</text:p>
          </table:table-cell>
          <table:table-cell table:formula="of:=([.J60]-([.J60]*35/100))*2.5" office:value-type="float" office:value="61.2625">
            <text:p>61,2625</text:p>
          </table:table-cell>
          <table:table-cell table:formula="of:=([.K60]-([.K60]*35/100))*2.5" office:value-type="float" office:value="68.33125">
            <text:p>68,33125</text:p>
          </table:table-cell>
          <table:table-cell table:formula="of:=([.L60]-([.L60]*35/100))*2.5" office:value-type="float" office:value="73.04375">
            <text:p>73,04375</text:p>
          </table:table-cell>
          <table:table-cell table:formula="of:=([.M60]-([.M60]*35/100))*2.5" office:value-type="float" office:value="73.04375">
            <text:p>73,04375</text:p>
          </table:table-cell>
          <table:table-cell table:formula="of:=([.N60]-([.N60]*35/100))*2.5" office:value-type="float" office:value="0">
            <text:p>0</text:p>
          </table:table-cell>
          <table:table-cell table:formula="of:=([.O60]-([.O60]*35/100))*2.5" office:value-type="float" office:value="0">
            <text:p>0</text:p>
          </table:table-cell>
          <table:table-cell/>
        </table:table-row>
        <table:table-row table:style-name="ro1">
          <table:table-cell office:value-type="float" office:value="1900">
            <text:p>1900</text:p>
          </table:table-cell>
          <table:table-cell table:formula="of:=([.B61]-([.B61]*35/100))*2.5" office:value-type="float" office:value="44.76875">
            <text:p>44,76875</text:p>
          </table:table-cell>
          <table:table-cell table:formula="of:=([.C61]-([.C61]*35/100))*2.5" office:value-type="float" office:value="44.76875">
            <text:p>44,76875</text:p>
          </table:table-cell>
          <table:table-cell table:formula="of:=([.D61]-([.D61]*35/100))*2.5" office:value-type="float" office:value="47.125">
            <text:p>47,125</text:p>
          </table:table-cell>
          <table:table-cell table:formula="of:=([.E61]-([.E61]*35/100))*2.5" office:value-type="float" office:value="49.48125">
            <text:p>49,48125</text:p>
          </table:table-cell>
          <table:table-cell table:formula="of:=([.F61]-([.F61]*35/100))*2.5" office:value-type="float" office:value="54.19375">
            <text:p>54,19375</text:p>
          </table:table-cell>
          <table:table-cell table:formula="of:=([.G61]-([.G61]*35/100))*2.5" office:value-type="float" office:value="54.19375">
            <text:p>54,19375</text:p>
          </table:table-cell>
          <table:table-cell table:formula="of:=([.H61]-([.H61]*35/100))*2.5" office:value-type="float" office:value="0">
            <text:p>0</text:p>
          </table:table-cell>
          <table:table-cell table:formula="of:=([.I61]-([.I61]*35/100))*2.5" office:value-type="float" office:value="0">
            <text:p>0</text:p>
          </table:table-cell>
          <table:table-cell table:formula="of:=([.J61]-([.J61]*35/100))*2.5" office:value-type="float" office:value="0">
            <text:p>0</text:p>
          </table:table-cell>
          <table:table-cell table:formula="of:=([.K61]-([.K61]*35/100))*2.5" office:value-type="float" office:value="0">
            <text:p>0</text:p>
          </table:table-cell>
          <table:table-cell table:formula="of:=([.L61]-([.L61]*35/100))*2.5" office:value-type="float" office:value="0">
            <text:p>0</text:p>
          </table:table-cell>
          <table:table-cell table:formula="of:=([.M61]-([.M61]*35/100))*2.5" office:value-type="float" office:value="0">
            <text:p>0</text:p>
          </table:table-cell>
          <table:table-cell table:formula="of:=([.N61]-([.N61]*35/100))*2.5" office:value-type="float" office:value="0">
            <text:p>0</text:p>
          </table:table-cell>
          <table:table-cell table:formula="of:=([.O61]-([.O61]*35/100))*2.5" office:value-type="float" office:value="0">
            <text:p>0</text:p>
          </table:table-cell>
          <table:table-cell/>
        </table:table-row>
        <table:table-row table:style-name="ro1">
          <table:table-cell office:value-type="float" office:value="2000">
            <text:p>2000</text:p>
          </table:table-cell>
          <table:table-cell table:formula="of:=([.B62]-([.B62]*35/100))*2.5" office:value-type="float" office:value="44.76875">
            <text:p>44,76875</text:p>
          </table:table-cell>
          <table:table-cell table:formula="of:=([.C62]-([.C62]*35/100))*2.5" office:value-type="float" office:value="47.125">
            <text:p>47,125</text:p>
          </table:table-cell>
          <table:table-cell table:formula="of:=([.D62]-([.D62]*35/100))*2.5" office:value-type="float" office:value="49.48125">
            <text:p>49,48125</text:p>
          </table:table-cell>
          <table:table-cell table:formula="of:=([.E62]-([.E62]*35/100))*2.5" office:value-type="float" office:value="49.48125">
            <text:p>49,48125</text:p>
          </table:table-cell>
          <table:table-cell table:formula="of:=([.F62]-([.F62]*35/100))*2.5" office:value-type="float" office:value="54.19375">
            <text:p>54,19375</text:p>
          </table:table-cell>
          <table:table-cell table:formula="of:=([.G62]-([.G62]*35/100))*2.5" office:value-type="float" office:value="0">
            <text:p>0</text:p>
          </table:table-cell>
          <table:table-cell table:formula="of:=([.H62]-([.H62]*35/100))*2.5" office:value-type="float" office:value="0">
            <text:p>0</text:p>
          </table:table-cell>
          <table:table-cell table:formula="of:=([.I62]-([.I62]*35/100))*2.5" office:value-type="float" office:value="0">
            <text:p>0</text:p>
          </table:table-cell>
          <table:table-cell table:formula="of:=([.J62]-([.J62]*35/100))*2.5" office:value-type="float" office:value="0">
            <text:p>0</text:p>
          </table:table-cell>
          <table:table-cell table:formula="of:=([.K62]-([.K62]*35/100))*2.5" office:value-type="float" office:value="0">
            <text:p>0</text:p>
          </table:table-cell>
          <table:table-cell table:formula="of:=([.L62]-([.L62]*35/100))*2.5" office:value-type="float" office:value="0">
            <text:p>0</text:p>
          </table:table-cell>
          <table:table-cell table:formula="of:=([.M62]-([.M62]*35/100))*2.5" office:value-type="float" office:value="0">
            <text:p>0</text:p>
          </table:table-cell>
          <table:table-cell table:formula="of:=([.N62]-([.N62]*35/100))*2.5" office:value-type="float" office:value="0">
            <text:p>0</text:p>
          </table:table-cell>
          <table:table-cell table:formula="of:=([.O62]-([.O62]*35/100))*2.5" office:value-type="float" office:value="0">
            <text:p>0</text:p>
          </table:table-cell>
          <table:table-cell/>
        </table:table-row>
      </table:table>
      <table:table table:name="Tabelle2" table:style-name="ta1" table:print="false">
        <table:table-column table:style-name="co1" table:default-cell-style-name="Default"/>
        <table:table-row table:style-name="ro1">
          <table:table-cell/>
        </table:table-row>
      </table:table>
      <table:table table:name="Tabelle3" table:style-name="ta1" table:print="false">
        <table:table-column table:style-name="co1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CE" svg:font-family="'Arial CE'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number:number-style style:name="N8000" number:language="de" number:country="DE">
      <number:number number:min-integer-digits="1"/>
    </number:number-style>
    <number:time-style style:name="N108">
      <number:minutes number:style="long"/>
      <number:text>:</number:text>
      <number:seconds number:style="long"/>
    </number:time-style>
    <number:time-style style:name="N10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0">
      <number:minutes number:style="long"/>
      <number:text>:</number:text>
      <number:seconds number:style="long" number:decimal-places="1"/>
    </number:time-style>
    <number:number-style style:name="N111">
      <number:scientific-number number:decimal-places="1" number:min-integer-digits="3" number:min-exponent-digits="1"/>
    </number:number-style>
    <number:date-style style:name="N8106" number:language="de" number:country="DE">
      <number:day number:style="long"/>
      <number:text>. </number:text>
      <number:month number:textual="true"/>
      <number:text> </number:text>
      <number:year/>
    </number:date-style>
    <number:date-style style:name="N8107" number:language="de" number:country="DE">
      <number:day number:style="long"/>
      <number:text>. </number:text>
      <number:month number:textual="true"/>
    </number:date-style>
    <number:date-style style:name="N8108" number:language="de" number:country="DE">
      <number:month number:textual="true"/>
      <number:text> </number:text>
      <number:year/>
    </number:date-style>
    <number:time-style style:name="N8109" number:language="de" number:country="DE">
      <number:hours/>
      <number:text>:</number:text>
      <number:minutes number:style="long"/>
      <number:text> </number:text>
      <number:am-pm/>
    </number:time-style>
    <number:time-style style:name="N8110" number:language="de" number:country="DE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11" number:language="de" number:country="DE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8113P0" style:volatile="true" number:language="de" number:country="DE">
      <number:number number:decimal-places="0" number:min-integer-digits="1" number:grouping="true"/>
      <number:text>   </number:text>
    </number:number-style>
    <number:number-style style:name="N8113" number:language="de" number:country="DE">
      <number:text>-</number:text>
      <number:number number:decimal-places="0" number:min-integer-digits="1" number:grouping="true"/>
      <number:text>   </number:text>
      <style:map style:condition="value()&gt;=0" style:apply-style-name="N8113P0"/>
    </number:number-style>
    <number:number-style style:name="N8114P0" style:volatile="true" number:language="de" number:country="DE">
      <number:number number:decimal-places="0" number:min-integer-digits="1" number:grouping="true"/>
      <number:text>   </number:text>
    </number:number-style>
    <number:number-style style:name="N8114" number:language="de" number:country="DE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4P0"/>
    </number:number-style>
    <number:number-style style:name="N8116P0" style:volatile="true" number:language="de" number:country="DE">
      <number:number number:decimal-places="2" number:min-integer-digits="1" number:grouping="true"/>
      <number:text>   </number:text>
    </number:number-style>
    <number:number-style style:name="N8116" number:language="de" number:country="DE">
      <number:text>-</number:text>
      <number:number number:decimal-places="2" number:min-integer-digits="1" number:grouping="true"/>
      <number:text>   </number:text>
      <style:map style:condition="value()&gt;=0" style:apply-style-name="N8116P0"/>
    </number:number-style>
    <number:number-style style:name="N8117P0" style:volatile="true" number:language="de" number:country="DE">
      <number:number number:decimal-places="2" number:min-integer-digits="1" number:grouping="true"/>
      <number:text>   </number:text>
    </number:number-style>
    <number:number-style style:name="N8117" number:language="de" number:country="DE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17P0"/>
    </number:number-style>
    <number:number-style style:name="N8119P0" style:volatile="true" number:language="de" number:country="DE">
      <number:number number:decimal-places="0" number:min-integer-digits="1" number:grouping="true"/>
      <number:text> €</number:text>
    </number:number-style>
    <number:number-style style:name="N8119" number:language="de" number:country="DE">
      <number:text>-</number:text>
      <number:number number:decimal-places="0" number:min-integer-digits="1" number:grouping="true"/>
      <number:text> €</number:text>
      <style:map style:condition="value()&gt;=0" style:apply-style-name="N8119P0"/>
    </number:number-style>
    <number:number-style style:name="N8120P0" style:volatile="true" number:language="de" number:country="DE">
      <number:number number:decimal-places="0" number:min-integer-digits="1" number:grouping="true"/>
      <number:text> €</number:text>
    </number:number-style>
    <number:number-style style:name="N8120" number:language="de" number:country="DE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20P0"/>
    </number:number-style>
    <number:number-style style:name="N8122P0" style:volatile="true" number:language="de" number:country="DE">
      <number:number number:decimal-places="2" number:min-integer-digits="1" number:grouping="true"/>
      <number:text> €</number:text>
    </number:number-style>
    <number:number-style style:name="N8122" number:language="de" number:country="DE">
      <number:text>-</number:text>
      <number:number number:decimal-places="2" number:min-integer-digits="1" number:grouping="true"/>
      <number:text> €</number:text>
      <style:map style:condition="value()&gt;=0" style:apply-style-name="N8122P0"/>
    </number:number-style>
    <number:number-style style:name="N8123P0" style:volatile="true" number:language="de" number:country="DE">
      <number:number number:decimal-places="2" number:min-integer-digits="1" number:grouping="true"/>
      <number:text> €</number:text>
    </number:number-style>
    <number:number-style style:name="N8123" number:language="de" number:country="DE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23P0"/>
    </number:number-style>
    <number:number-style style:name="N8124P0" style:volatile="true" number:language="de" number:country="DE">
      <number:number number:decimal-places="0" number:min-integer-digits="1" number:grouping="true"/>
      <number:text>    </number:text>
    </number:number-style>
    <number:number-style style:name="N8124P1" style:volatile="true" number:language="de" number:country="DE">
      <number:text>-</number:text>
      <number:number number:decimal-places="0" number:min-integer-digits="1" number:grouping="true"/>
      <number:text>    </number:text>
    </number:number-style>
    <number:number-style style:name="N8124P2" style:volatile="true" number:language="de" number:country="DE">
      <number:text> -    </number:text>
    </number:number-style>
    <number:text-style style:name="N8124" number:language="de" number:country="DE">
      <number:text-content/>
      <number:text> </number:text>
      <style:map style:condition="value()&gt;0" style:apply-style-name="N8124P0"/>
      <style:map style:condition="value()&lt;0" style:apply-style-name="N8124P1"/>
      <style:map style:condition="value()=0" style:apply-style-name="N8124P2"/>
    </number:text-style>
    <number:number-style style:name="N8125P0" style:volatile="true" number:language="de" number:country="DE">
      <number:number number:decimal-places="0" number:min-integer-digits="1" number:grouping="true"/>
      <number:text> € </number:text>
    </number:number-style>
    <number:number-style style:name="N8125P1" style:volatile="true" number:language="de" number:country="DE">
      <number:text>-</number:text>
      <number:number number:decimal-places="0" number:min-integer-digits="1" number:grouping="true"/>
      <number:text> € </number:text>
    </number:number-style>
    <number:number-style style:name="N8125P2" style:volatile="true" number:language="de" number:country="DE">
      <number:text> - € </number:text>
    </number:number-style>
    <number:text-style style:name="N8125" number:language="de" number:country="DE">
      <number:text-content/>
      <number:text> </number:text>
      <style:map style:condition="value()&gt;0" style:apply-style-name="N8125P0"/>
      <style:map style:condition="value()&lt;0" style:apply-style-name="N8125P1"/>
      <style:map style:condition="value()=0" style:apply-style-name="N8125P2"/>
    </number:text-style>
    <number:number-style style:name="N8126P0" style:volatile="true" number:language="de" number:country="DE">
      <number:number number:decimal-places="2" number:min-integer-digits="1" number:grouping="true"/>
      <number:text>    </number:text>
    </number:number-style>
    <number:number-style style:name="N8126P1" style:volatile="true" number:language="de" number:country="DE">
      <number:text>-</number:text>
      <number:number number:decimal-places="2" number:min-integer-digits="1" number:grouping="true"/>
      <number:text>    </number:text>
    </number:number-style>
    <number:number-style style:name="N8126P2" style:volatile="true" number:language="de" number:country="DE">
      <number:text> -</number:text>
      <number:number number:decimal-places="0" number:min-integer-digits="0"/>
      <number:text>    </number:text>
    </number:number-style>
    <number:text-style style:name="N8126" number:language="de" number:country="DE">
      <number:text-content/>
      <number:text> </number:text>
      <style:map style:condition="value()&gt;0" style:apply-style-name="N8126P0"/>
      <style:map style:condition="value()&lt;0" style:apply-style-name="N8126P1"/>
      <style:map style:condition="value()=0" style:apply-style-name="N8126P2"/>
    </number:text-style>
    <number:number-style style:name="N8127P0" style:volatile="true" number:language="de" number:country="DE">
      <number:number number:decimal-places="2" number:min-integer-digits="1" number:grouping="true"/>
      <number:text> € </number:text>
    </number:number-style>
    <number:number-style style:name="N8127P1" style:volatile="true" number:language="de" number:country="DE">
      <number:text>-</number:text>
      <number:number number:decimal-places="2" number:min-integer-digits="1" number:grouping="true"/>
      <number:text> € </number:text>
    </number:number-style>
    <number:number-style style:name="N8127P2" style:volatile="true" number:language="de" number:country="DE">
      <number:text> -</number:text>
      <number:number number:decimal-places="0" number:min-integer-digits="0"/>
      <number:text> € </number:text>
    </number:number-style>
    <number:text-style style:name="N8127" number:language="de" number:country="DE">
      <number:text-content/>
      <number:text> </number:text>
      <style:map style:condition="value()&gt;0" style:apply-style-name="N8127P0"/>
      <style:map style:condition="value()&lt;0" style:apply-style-name="N8127P1"/>
      <style:map style:condition="value()=0" style:apply-style-name="N8127P2"/>
    </number:text-style>
    <number:time-style style:name="N8128" number:language="de" number:country="DE">
      <number:minutes number:style="long"/>
      <number:text>:</number:text>
      <number:seconds number:style="long"/>
    </number:time-style>
    <number:time-style style:name="N8129" number:language="de" number:country="DE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30" number:language="de" number:country="DE">
      <number:minutes number:style="long"/>
      <number:text>:</number:text>
      <number:seconds number:style="long" number:decimal-places="1"/>
    </number:time-style>
    <number:number-style style:name="N8131" number:language="de" number:country="DE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ny_20_2" style:display-name="Normalny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nditionalStyle_5f_7" style:display-name="ConditionalStyle_7" style:family="table-cell" style:parent-style-name="Default">
      <style:table-cell-properties fo:border="0.035cm solid #00000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2-01-20">20.01.2022</text:date>, <text:time>14:00:12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Hajo Schymanietz</meta:initial-creator>
    <meta:creation-date>2018-07-13T10:49:06.51</meta:creation-date>
    <meta:printed-by>Hajo Schymanietz</meta:printed-by>
    <meta:print-date>2018-07-13T13:51:08.38</meta:print-date>
    <dc:date>2022-01-20T14:00:12.50</dc:date>
    <meta:editing-duration>PT55M16S</meta:editing-duration>
    <meta:editing-cycles>1</meta:editing-cycles>
    <meta:generator>OpenOffice/4.1.5$Win32 OpenOffice.org_project/415m1$Build-9789</meta:generator>
    <meta:document-statistic meta:table-count="3" meta:cell-count="1020" meta:object-count="0"/>
  </office:meta>
</office:document-meta>
</file>